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6800-IX-47</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800<text:s/>IX<text:tab/>Vaststelling van de begrotingsstaat van het Ministerie van Financiën (IXB) en de begrotingsstaat van Nationale Schuld (IXA) voor het jaar 2026</text:h>
      <text:h text:style-name="ifm_p_font.bold_size.9.06pt_mt.18.8mm_indent.-58.5mm_ifm" text:outline-level="1">Nr. 47
      <text:tab/>BRIEF VAN DE MINISTER EN STAATSSECRETARISSEN VAN FINANCIËN</text:h>
      <text:p text:style-name="ifm_p_mt.3.76mm_ifm">Aan de Voorzitter van de Tweede Kamer der Staten-Generaal</text:p>
      <text:p text:style-name="ifm_p_mt.3.76mm_ifm">Den Haag, 24 april 2026</text:p>
      <text:p text:style-name="ifm_p_mt.3.76mm_ifm">Zoals toegezegd in het debat over de regeringsverklaring sturen wij u hierbij de beleidsbrief voor het Ministerie van Financiën. We gaan voortvarend aan de slag met de uitwerking van het volledige coalitieakkoord (bijlage bij Kamerstuk 36 848, nr. 31). In deze beleidsbrief lichten we enkele hoofdpunten uit, namelijk:</text:p>
      <text:p text:style-name="ifm_p_indent.-5mm_mleft.5mm_ifm">•<text:tab/>Sterke economie</text:p>
      <text:p text:style-name="ifm_p_indent.-5mm_mleft.5mm_ifm">•<text:tab/>Stabiele overheidsfinanciën</text:p>
      <text:p text:style-name="ifm_p_indent.-5mm_mleft.5mm_ifm">•<text:tab/>Financiële stabiliteit</text:p>
      <text:p text:style-name="ifm_p_indent.-5mm_mleft.5mm_ifm">•<text:tab/>Een belasting- en toeslagenstelsel dat werkt voor mensen</text:p>
      <text:p text:style-name="ifm_p_indent.-5mm_mleft.5mm_ifm">•<text:tab/>De hersteloperatie toeslagen</text:p>
      <text:h text:style-name="ifm_p_font.italic_mt.3.76mm_page.keep-with-next_ifm" text:outline-level="1">Sterke economie</text:h>
      <text:p text:style-name="ifm_p_mt.3.76mm_ifm">De geopolitieke situatie maakt de wereld onveiliger en zet onze veiligheid en welvaart in toenemende mate onder druk. Het kabinet investeert daarom in een sterke economie. Het versterken van het concurrentievermogen van Nederland en Europa vraagt om een goed functionerende interne markt, waaronder een geïntegreerde Europese kapitaalmarkt. Om dit te realiseren zet het kabinet in op effectiever Europees toezicht, diverser aanbod van kapitaal en meer eenduidige regels in de EU. Uw Kamer wordt via de reguliere verslagen van de Eurogroep en Ecofin geïnformeerd over de voortgang op het gebied van de kapitaalmarkt- en bankenunie.</text:p>
      <text:p text:style-name="ifm_p_mt.3.76mm_ifm">Op nationaal niveau werkt het kabinet aan de oprichting van een nationale investeringsinstelling. Deze instelling verstrekt financiering aan projecten en bedrijven die dit niet zelfstandig op de private financieringsmarkt kunnen verkrijgen. Ik zet mij in om deze nationale investeringsinstelling binnen twee jaar te realiseren. Samen met de Ministers van Economische Zaken en Buitenlandse Handel en Ontwikkelingssamenwerking streef ik ernaar om uw Kamer voor het zomerreces een concreet voorstel te sturen voor de oprichting van deze instelling.</text:p>
      <text:h text:style-name="ifm_p_font.italic_mt.3.76mm_page.keep-with-next_ifm" text:outline-level="1">Stabiele overheidsfinanciën</text:h>
      <text:p text:style-name="ifm_p_mt.3.76mm_ifm">Om onze welvaart ook in de toekomst te behouden zijn er nu keuzes nodig. Het kabinet stelt maatregelen voor om de overheidsfinanciën op orde te houden en geen rekeningen door te schuiven naar de toekomst. We doen dat door het beheersen van de uitgaven aan zorg en sociale zekerheid en we nemen maatregelen voor een efficiëntere en slagvaardige overheid. In de Voorjaarsnota (Kamerstuk 36 915, nr. 1) die op 27 maart aan uw Kamer is gestuurd zijn de afspraken uit het Coalitieakkoord budgettair verwerkt en zijn de begrotingsregels vastgesteld. Over de Voorjaarsnota ga ik graag met uw Kamer in gesprek. Door prudent begrotingsbeleid blijft de kredietwaardigheid van Nederland hoog. Hierdoor betaalt Nederland een lage rente op leningen en ontstaat ruimte om te investeren. Ook op Europees niveau zet het kabinet zich in voor de schuldhoudbaarheid en houdt het zich aan de Europese begrotingsafspraken.</text:p>
      <text:h text:style-name="ifm_p_font.italic_mt.3.76mm_page.keep-with-next_ifm" text:outline-level="1">Financiële stabiliteit</text:h>
      <text:p text:style-name="ifm_p_mt.3.76mm_ifm">Een sterke financiële sector is cruciaal voor het verdienvermogen van Nederland. Het kabinet zet de ambitieuze aanpak van regeldruk voor de financiële sector door. Tegelijkertijd waken we ervoor dat dit niet ten koste gaat van de financiële stabiliteit en het vertrouwen in de sector. Zo implementeren we Europese wet- en regelgeving zo lastenluw mogelijk. Ook verbeteren we de risicogebaseerde aanpak in het bestrijden van witwassen en het financieren van terrorisme, zodat bedrijven en burgers hier minder lasten van ervaren. Samen met de Minister van Justitie en Veiligheid informeer ik uw Kamer aan het eind van dit jaar over de voortgang op het gebied van de anti-witwasaanpak. Daarnaast zet het kabinet in op een toegankelijke en betaalbare financiële dienstverlening waarin consumenten beschermd worden tegen grote risico’s.</text:p>
      <text:h text:style-name="ifm_p_font.italic_mt.3.76mm_page.keep-with-next_ifm" text:outline-level="1">Een belasting- en toeslagenstelsel dat werkt voor mensen</text:h>
      <text:p text:style-name="ifm_p_mt.3.76mm_ifm">De fiscale maatregelen uit het coalitieakkoord leveren een belangrijke bijdrage aan de maatschappelijke opgaven waar het kabinet voor staat. Stap voor stap maken we wetgeving begrijpelijker en de uitvoering eenvoudiger. Dat doen we bijvoorbeeld door de bestaande werkwijze voort te zetten om kritisch te kijken of negatief geëvalueerde fiscale regelingen afgeschaft kunnen worden, en door inkomensafhankelijke regelingen, zoals de heffingskortingen, stapsgewijs te beperken. Ook werken we toe naar concrete verbeteringen in het uitkeren van toeslagen en een één-kindregeling. We zetten de fiscaliteit daarnaast in als instrument om onder andere de woningmarkt op gang te helpen en een bijdrage te leveren aan het halen van de klimaatdoelen. Ook stimuleren we gezond gedrag en belasten we vermogensrendement meer naar draagkracht.</text:p>
      <text:p text:style-name="ifm_p_mt.3.76mm_ifm">We zorgen dat de Belastingdienst, Dienst Toeslagen en de Douane toekomstbestendig zijn en met goede dienstverlening mensen en bedrijven snel kunnen helpen. Uw Kamer ontvangt voor het einde van 2026 een hervormingsagenda met concrete mijlpalen voor de vereenvoudiging van het belasting- en toeslagenstelsel. Daarnaast ontvangt uw Kamer binnenkort een strategische agenda met de fiscale prioriteiten en ambities van het kabinet en de bijbehorende planning.</text:p>
      <text:h text:style-name="ifm_p_font.italic_mt.3.76mm_page.keep-with-next_ifm" text:outline-level="1">Hersteloperatie toeslagen</text:h>
      <text:p text:style-name="ifm_p_mt.3.76mm_ifm">Het kabinet zet zich in om ouders die door de toeslagenaffaire zijn geraakt, het onrecht voorbij te helpen. Alle integrale beoordelingen voor financiële compensatie zijn afgerond en uitbetaald en ook op het gebied van de schuldenproblematiek zijn nagenoeg alle ouders geholpen. Het streven is de beoordeling en uitbetaling van de aanvullende financiële compensatie eind 2027 af te ronden. In de hersteloperatie wordt daarnaast ingezet op harmonisatie van de uitvoering van de brede ondersteuning door gemeenten. Gedupeerden kunnen zich tot 1 september 2027 melden bij hun gemeente. Met de introductie van een landelijk steunpunt is er aandacht voor psychosociale ondersteuning en emotioneel herstel. Het kabinet heeft nadrukkelijk aandacht voor kinderen en jongeren en draagt er zorg voor dat de brede mogelijkheden die de kindregeling biedt maximaal worden benut. Overeenkomstig met het advies van de Commissie Van Dam wordt niet ingezet op nieuwe regelingen. Uw Kamer wordt periodiek middels de voortgangsrapportages geïnformeerd over de voortgang en het concrete tijdpad van de hersteloperatie.</text:p>
      <text:h text:style-name="ifm_p_font.italic_mt.3.76mm_page.keep-with-next_ifm" text:outline-level="1">Samenwerking met het parlement</text:h>
      <text:p text:style-name="ifm_p_mt.3.76mm_ifm">In het coalitieakkoord hebben drie partijen – D66, VVD en CDA – afspraken gemaakt over de maatregelen die nodig zijn om Nederland weer vooruit te krijgen. Beleidsbrieven zoals deze zijn daar een nadere uitwerking van op specifieke beleidsonderwerpen. Dat laat onverlet dat de opgaven waar dit kabinet voor staat vragen om één overheid die duidelijk kiest, samenwerkt en levert. In gezamenlijkheid. Alleen door samen te werken kunnen we resultaten boeken waar mensen op rekenen. Daar is de inzet van de volledige Rijksdienst, de medeoverheden en de publieke dienstverleners keihard bij nodig. Hierbij hecht dit kabinet veel waarde aan de samenwerking met de Tweede en Eerste Kamer, medeoverheden en maatschappelijke organisaties.</text:p>
      <text:p text:style-name="ifm_p_mt.5.08mm_ifm">De Minister van Financiën,<text:line-break/>E.<text:s/>Heinen</text:p>
      <text:p text:style-name="ifm_p_mt.3.76mm_ifm">De Staatssecretaris van Financiën,<text:line-break/>E.<text:s/>Eerenberg</text:p>
      <text:p text:style-name="ifm_p_mt.3.76mm_ifm">De Staatssecretaris van Financiën,<text:line-break/>S.Th.P.H.<text:s/>Palmen-Schlang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800 IX, nr. 47<text:tab/><text:page-number text:select-page="current"/></text:p>
      </style:footer>
    </style:master-page>
    <style:master-page xmlns:sdu-fn="http://schema.sdu.nl/2011/07/functions" style:name="Landscape" style:page-layout-name="landscape-margin-text">
      <style:footer>
        <text:p text:style-name="footer">Tweede Kamer, vergaderjaar 2025-2026, 36 800 IX, nr. 47<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Vaststelling van de begrotingsstaat van het Ministerie van Financiën (IXB) en de begrotingsstaat van Nationale Schuld (IXA) voor het jaar 2026; Brief regering; Beleidsbrief Ministerie van Financiën</dc:title>
    <meta:user-defined meta:name="OVERHEIDop.ParlID/DC.identifier">kst-36800-IX-47</meta:user-defined>
    <meta:user-defined meta:name="OVERHEIDop.ondernummer">47</meta:user-defined>
    <meta:user-defined meta:name="DCTERMS.W3CDTF/DCTERMS.available">2026-05-15</meta:user-defined>
    <meta:user-defined meta:name="OVERHEIDop.KamerstukTypen/DC.type">Brief</meta:user-defined>
    <meta:user-defined meta:name="OVERHEIDop.dossiernummer">36800-IX</meta:user-defined>
    <meta:user-defined meta:name="OVERHEIDop.configuratie">https://repository.officiele-overheidspublicaties.nl/MasterConfiguraties/MC-OEP-Kamerstuk-Web/1.10/xml/MC-OEP-Kamerstuk-Web.xml</meta:user-defined>
    <meta:user-defined meta:name="OVERHEIDop.documenttitel">Beleidsbrief Ministerie van Financiën</meta:user-defined>
    <meta:user-defined meta:name="OVERHEIDop.indiener">S.T.P.H. Palmen</meta:user-defined>
    <meta:user-defined meta:name="OVERHEIDop.indiener">E. Eerenberg</meta:user-defined>
    <meta:user-defined meta:name="OVERHEIDop.indiener">E. Heinen</meta:user-defined>
    <meta:user-defined meta:name="OVERHEIDop.dossiertitel">Vaststelling van de begrotingsstaat van het Ministerie van Financiën (IXB) en de begrotingsstaat van Nationale Schuld (IXA) voor het jaar 2026</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4-24</meta:user-defined>
    <meta:user-defined meta:name="DC.title">Vaststelling van de begrotingsstaat van het Ministerie van Financiën (IXB) en de begrotingsstaat van Nationale Schuld (IXA) voor het jaar 2026; Brief regering; Beleidsbrief Ministerie van Financiën</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Financiën | Begroting</meta:user-defined>
    <meta:user-defined meta:name="OVERHEIDop.versieInformatie"/>
  </office:meta>
</office:document-meta>
</file>