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54
      <text:tab/>AMENDEMENT VAN HET LID BOOMSMA</text:h>
      <text:p text:style-name="ifm_p_ifm">Ontvangen 22 juni 2026</text:p>
      <text:p text:style-name="ifm_p_mt.3.76mm_indent.0.13in_ifm">De ondergetekende stelt het volgende amendement voor:
</text:p>
      <text:h text:style-name="ifm_p_mt.5.08mm_ifm" text:outline-level="2">I</text:h>
      <text:p text:style-name="ifm_p_mt.3.76mm_indent.0.13in_ifm">In de considerans vervalt «registratie- en».</text:p>
      <text:h text:style-name="ifm_p_mt.5.08mm_ifm" text:outline-level="2">II</text:h>
      <text:p text:style-name="ifm_p_mt.3.76mm_indent.0.13in_ifm">In artikel I, onderdeel C, vervalt in het voorgestelde artikel 4c, tweede lid, onderdeel c.</text:p>
      <text:h text:style-name="ifm_p_mt.5.08mm_ifm" text:outline-level="2">III</text:h>
      <text:p text:style-name="ifm_p_mt.3.76mm_indent.0.13in_ifm">Artikel I, onderdeel D, wordt als volgt gewijzigd:</text:p>
      <text:p text:style-name="ifm_p_mt.3.76mm_indent.0.13in_ifm">1.<text:s/>In de aanhef wordt «worden twee artikelen» vervangen door «wordt een artikel».</text:p>
      <text:p text:style-name="ifm_p_mt.3.76mm_indent.0.13in_ifm">2.<text:s/>Het voorgestelde artikel 4c1 vervalt.</text:p>
      <text:p text:style-name="ifm_p_mt.3.76mm_indent.0.13in_ifm">3.<text:s/>Het voorgestelde artikel 4c2 wordt als volgt gewijzigd:</text:p>
      <text:p text:style-name="ifm_p_mt.3.76mm_indent.0.13in_ifm">a.<text:s/>In het eerste lid, wordt «als bedoeld in artikel 4c1, eerste lid, aanhef en onderdelen a of b» vervangen door «dat plaatsvindt onder zijn verantwoordelijkheid of ernstige gevolgen heeft voor de orde of veiligheid op school».</text:p>
      <text:p text:style-name="ifm_p_mt.3.76mm_indent.0.13in_ifm">b.<text:s/>Het derde lid komt te luiden:</text:p>
      <text:p text:style-name="ifm_p_mt.3.76mm_indent.0.13in_ifm">3.  De melding omvat:</text:p>
      <text:p text:style-name="ifm_p_indent.0.13in_ifm">a.  een aanduiding van het veiligheidsincident;</text:p>
      <text:p text:style-name="ifm_p_indent.0.13in_ifm">b.  een aanduiding van degenen die bij het veiligheidsincident betrokken waren en de wijze waarop zij betrokken waren, waarbij de volgende aanduidingen worden gebruikt:</text:p>
      <text:p text:style-name="ifm_p_indent.0.13in_ifm">1°.  leerling;</text:p>
      <text:p text:style-name="ifm_p_indent.0.13in_ifm">2°.  ouder;</text:p>
      <text:p text:style-name="ifm_p_indent.0.13in_ifm">3°.  personeelslid;</text:p>
      <text:p text:style-name="ifm_p_indent.0.13in_ifm">4°.  derde;</text:p>
      <text:p text:style-name="ifm_p_indent.0.13in_ifm">c.  de datum en het tijdstip van het incident; en</text:p>
      <text:p text:style-name="ifm_p_indent.0.13in_ifm">d.  de locatie van het incident.</text:p>
      <text:h text:style-name="ifm_p_mt.5.08mm_ifm" text:outline-level="2">IV</text:h>
      <text:p text:style-name="ifm_p_mt.3.76mm_indent.0.13in_ifm">In artikel II, onderdeel C, vervalt in het voorgestelde artikel 6a, tweede lid, onderdeel c.</text:p>
      <text:h text:style-name="ifm_p_mt.5.08mm_ifm" text:outline-level="2">V</text:h>
      <text:p text:style-name="ifm_p_mt.3.76mm_indent.0.13in_ifm">Artikel II, onderdeel D, wordt als volgt gewijzigd:</text:p>
      <text:p text:style-name="ifm_p_mt.3.76mm_indent.0.13in_ifm">1.<text:s/>In de aanhef wordt «worden twee artikelen» vervangen door «wordt een artikel».</text:p>
      <text:p text:style-name="ifm_p_mt.3.76mm_indent.0.13in_ifm">2.<text:s/>Het voorgestelde artikel 6b vervalt.</text:p>
      <text:p text:style-name="ifm_p_mt.3.76mm_indent.0.13in_ifm">3.<text:s/>Het voorgestelde artikel 6c wordt als volgt gewijzigd:</text:p>
      <text:p text:style-name="ifm_p_mt.3.76mm_indent.0.13in_ifm">a.<text:s/>In het eerste lid, wordt «als bedoeld in artikel 6b, eerste lid, aanhef en onderdelen a of b» vervangen door «dat plaatsvindt onder zijn verantwoordelijkheid of ernstige gevolgen heeft voor de orde of veiligheid op school en».</text:p>
      <text:p text:style-name="ifm_p_mt.3.76mm_indent.0.13in_ifm">b.<text:s/>Het derde lid komt te luiden:</text:p>
      <text:p text:style-name="ifm_p_mt.3.76mm_indent.0.13in_ifm">3.  De melding omvat:</text:p>
      <text:p text:style-name="ifm_p_indent.0.13in_ifm">a.  een aanduiding van het veiligheidsincident;</text:p>
      <text:p text:style-name="ifm_p_indent.0.13in_ifm">b.  een aanduiding van degenen die bij het veiligheidsincident betrokken waren en de wijze waarop zij betrokken waren, waarbij de volgende aanduidingen worden gebruikt:</text:p>
      <text:p text:style-name="ifm_p_indent.0.13in_ifm">1°.  leerling;</text:p>
      <text:p text:style-name="ifm_p_indent.0.13in_ifm">2°.  ouder;</text:p>
      <text:p text:style-name="ifm_p_indent.0.13in_ifm">3°.  personeelslid;</text:p>
      <text:p text:style-name="ifm_p_indent.0.13in_ifm">4°.  derde;</text:p>
      <text:p text:style-name="ifm_p_indent.0.13in_ifm">c.  de datum en het tijdstip van het incident; en</text:p>
      <text:p text:style-name="ifm_p_indent.0.13in_ifm">d.  de locatie van het incident.</text:p>
      <text:h text:style-name="ifm_p_mt.5.08mm_ifm" text:outline-level="2">VI</text:h>
      <text:p text:style-name="ifm_p_mt.3.76mm_indent.0.13in_ifm">In artikel III, onderdeel C, vervalt in het voorgestelde artikel 5a, tweede lid, onderdeel c.</text:p>
      <text:h text:style-name="ifm_p_mt.5.08mm_ifm" text:outline-level="2">VII</text:h>
      <text:p text:style-name="ifm_p_mt.3.76mm_indent.0.13in_ifm">Artikel III, onderdeel D, wordt als volgt gewijzigd:</text:p>
      <text:p text:style-name="ifm_p_mt.3.76mm_indent.0.13in_ifm">1.<text:s/>In de aanhef wordt «worden twee artikelen» vervangen door «wordt een artikel».</text:p>
      <text:p text:style-name="ifm_p_mt.3.76mm_indent.0.13in_ifm">2.<text:s/>Het voorgestelde artikel 5a1 vervalt.</text:p>
      <text:p text:style-name="ifm_p_mt.3.76mm_indent.0.13in_ifm">3.<text:s/>Het voorgestelde artikel 5a2 wordt als volgt gewijzigd:</text:p>
      <text:p text:style-name="ifm_p_mt.3.76mm_indent.0.13in_ifm">a.<text:s/>In het eerste lid, wordt «als bedoeld in artikel 5a1, eerste lid, aanhef en onderdelen a of b» vervangen door «dat plaatsvindt onder zijn verantwoordelijkheid of ernstige gevolgen heeft voor de orde of veiligheid op school en».</text:p>
      <text:p text:style-name="ifm_p_mt.3.76mm_indent.0.13in_ifm">b.<text:s/>Het derde lid komt te luiden:</text:p>
      <text:p text:style-name="ifm_p_mt.3.76mm_indent.0.13in_ifm">3.  De melding omvat:</text:p>
      <text:p text:style-name="ifm_p_indent.0.13in_ifm">a.  een aanduiding van het veiligheidsincident;</text:p>
      <text:p text:style-name="ifm_p_indent.0.13in_ifm">b.  een aanduiding van degenen die bij het veiligheidsincident betrokken waren en de wijze waarop zij betrokken waren, waarbij de volgende aanduidingen worden gebruikt:</text:p>
      <text:p text:style-name="ifm_p_indent.0.13in_ifm">1°.  leerling;</text:p>
      <text:p text:style-name="ifm_p_indent.0.13in_ifm">2°.  ouder;</text:p>
      <text:p text:style-name="ifm_p_indent.0.13in_ifm">3°.  personeelslid;</text:p>
      <text:p text:style-name="ifm_p_indent.0.13in_ifm">4°.  derde;</text:p>
      <text:p text:style-name="ifm_p_indent.0.13in_ifm">c.  de datum en het tijdstip van het incident; en</text:p>
      <text:p text:style-name="ifm_p_indent.0.13in_ifm">d.  de locatie van het incident.</text:p>
      <text:h text:style-name="ifm_p_mt.5.08mm_ifm" text:outline-level="2">VIII</text:h>
      <text:p text:style-name="ifm_p_mt.3.76mm_indent.0.13in_ifm">In artikel IV, onderdeel F, vervalt in het voorgestelde artikel 3.40, tweede lid, onderdeel c.</text:p>
      <text:h text:style-name="ifm_p_mt.5.08mm_ifm" text:outline-level="2">IX</text:h>
      <text:p text:style-name="ifm_p_mt.3.76mm_indent.0.13in_ifm">Artikel IV, onderdeel G, wordt als volgt gewijzigd:</text:p>
      <text:p text:style-name="ifm_p_mt.3.76mm_indent.0.13in_ifm">1.<text:s/>In de aanhef wordt «worden twee artikelen» vervangen door «wordt een artikel».</text:p>
      <text:p text:style-name="ifm_p_mt.3.76mm_indent.0.13in_ifm">2.<text:s/>Het voorgestelde artikel 3.40a vervalt.</text:p>
      <text:p text:style-name="ifm_p_mt.3.76mm_indent.0.13in_ifm">3.<text:s/>Het voorgestelde artikel 3.40b wordt als volgt gewijzigd:</text:p>
      <text:p text:style-name="ifm_p_mt.3.76mm_indent.0.13in_ifm">a.<text:s/>In het eerste lid, wordt «als bedoeld in artikel 3.40a, eerste lid, aanhef en onderdelen a of b» vervangen door «dat plaatsvindt onder zijn verantwoordelijkheid of ernstige gevolgen heeft voor de orde of veiligheid op school en».</text:p>
      <text:p text:style-name="ifm_p_mt.3.76mm_indent.0.13in_ifm">b.<text:s/>Het derde lid komt te luiden:</text:p>
      <text:p text:style-name="ifm_p_mt.3.76mm_indent.0.13in_ifm">3.  De melding omvat:</text:p>
      <text:p text:style-name="ifm_p_indent.0.13in_ifm">a.  een aanduiding van het veiligheidsincident;</text:p>
      <text:p text:style-name="ifm_p_indent.0.13in_ifm">b.  een aanduiding van degenen die bij het veiligheidsincident betrokken waren en de wijze waarop zij betrokken waren, waarbij de volgende aanduidingen worden gebruikt:</text:p>
      <text:p text:style-name="ifm_p_indent.0.13in_ifm">1°.  leerling;</text:p>
      <text:p text:style-name="ifm_p_indent.0.13in_ifm">2°.  ouder;</text:p>
      <text:p text:style-name="ifm_p_indent.0.13in_ifm">3°.  personeelslid;</text:p>
      <text:p text:style-name="ifm_p_indent.0.13in_ifm">4°.  derde;</text:p>
      <text:p text:style-name="ifm_p_indent.0.13in_ifm">c.  de datum en het tijdstip van het incident; en</text:p>
      <text:p text:style-name="ifm_p_indent.0.13in_ifm">d.  de locatie van het incident.</text:p>
      <text:h text:style-name="ifm_p_font.bold_mt.5.08mm_page.keep-with-next_ifm" text:outline-level="2">Toelichting</text:h>
      <text:p text:style-name="ifm_p_mt.4.23mm_indent.0.13in_ifm">Met dit amendement wordt de incidentenregistratie geschrapt uit het wetsvoorstel. De indiener meent dat het wenselijk is dat het bevoegd gezag zicht heeft op (ernstige) incidenten die op school plaatsvinden, maar dat het de voorkeur verdient dat de keuze en verantwoordelijkheid voor het wel of niet te registreren van verschillende voorvallen duidelijk bij de scholen zelf blijft liggen. De indiener vreest dat met een wettelijk verplichte incidentenregistratie de nadruk te veel kan komen te liggen op het correct volgen van procedures op een manier die juist afleidt van de inzet op het verbeteren van de ontstane situaties zelf. Bovendien wil de indiener extra regeldruk voor scholen vermijden. Het amendement laat de meldplicht voor ernstige incidenten bij de Inspectie in stand, omdat het daarbij gaat om incidenten, die leerlingen of docenten ernstige schade berokkenen, die langere tijd aanhoudt. Indiener meent dat het bij dermate ernstige incidenten van belang is dat de Inspectie op de hoogte wordt gebracht om in samenspraak met de scholen te bezien of aanvullende ondersteuning en/of nazorg kan en moet worden geboden. Indiener hecht eraan op te merken dat het zaak is te voorkomen dat deze meldplicht voor ernstige incidenten leidt tot terughoudendheid bij melden.</text:p>
      <text:p text:style-name="ifm_p_mt.5.08mm_ifm"><text:line-break/>Boom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54<text:tab/><text:page-number text:select-page="current"/></text:p>
      </style:footer>
    </style:master-page>
    <style:master-page xmlns:sdu-fn="http://schema.sdu.nl/2011/07/functions" style:name="Landscape" style:page-layout-name="landscape-margin-text">
      <style:footer>
        <text:p text:style-name="footer">Tweede Kamer, vergaderjaar 2025-2026, 36 777, nr. 5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Boomsma over het schrappen van de registratieplicht voor veiligheidsincidenten</dc:title>
    <meta:user-defined meta:name="OVERHEIDop.ParlID/DC.identifier">kst-36777-54</meta:user-defined>
    <meta:user-defined meta:name="OVERHEIDop.ondernummer">54</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Boomsma over het schrappen van de registratieplicht voor veiligheidsincidenten</meta:user-defined>
    <meta:user-defined meta:name="OVERHEIDop.indiener">D.T. Boomsma</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2</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Boomsma over het schrappen van de registratieplicht voor veiligheidsinciden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