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mt.3.76mm_indent.no_ifm" style:family="paragraph" style:name="ifm_p_mt.3.76mm_indent.no_ifm" style:parent-style-name="Basis">
      <style:paragraph-properties fo:margin-top="3.76mm" fo:text-indent="no"/>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indent.0.13in_ifm" style:family="paragraph" style:name="ifm_p_indent.0.13in_ifm" style:parent-style-name="Basis">
      <style:paragraph-properties fo:text-indent="0.13in"/>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777-3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77<text:tab/>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text:h>
      <text:h text:style-name="ifm_p_font.bold_size.9.06pt_mt.18.8mm_indent.-58.5mm_ifm" text:outline-level="1">Nr. 31
      <text:tab/>AMENDEMENT VAN HET LID VAN HOUWELINGEN</text:h>
      <text:p text:style-name="ifm_p_ifm">Ontvangen 2 juni 2026</text:p>
      <text:p text:style-name="ifm_p_mt.3.76mm_indent.0.13in_ifm">De ondergetekende stelt het volgende amendement voor:</text:p>
      <text:h text:style-name="ifm_p_mt.5.08mm_ifm" text:outline-level="2">I</text:h>
      <text:p text:style-name="ifm_p_mt.3.76mm_indent.0.13in_ifm">In het opschrift wordt na «in verband met» ingevoegd «het aanpassen van de bepaling over het schoolplan in het primair onderwijs en».</text:p>
      <text:h text:style-name="ifm_p_mt.5.08mm_ifm" text:outline-level="2">II</text:h>
      <text:p text:style-name="ifm_p_mt.3.76mm_indent.0.13in_ifm">In de beweegreden wordt na «dat het wenselijk is» ingevoegd «de bepaling over het schoolplan in het primair onderwijs te wijzigen, alsmede».</text:p>
      <text:h text:style-name="ifm_p_mt.5.08mm_ifm" text:outline-level="2">III</text:h>
      <text:p text:style-name="ifm_p_mt.3.76mm_indent.0.13in_ifm">In artikel I wordt na onderdeel D een onderdeel ingevoegd, luidende:</text:p>
      <text:p text:style-name="ifm_p_mt.3.76mm_indent.no_ifm">Da</text:p>
      <text:p text:style-name="ifm_p_mt.3.76mm_indent.0.13in_ifm">Artikel 12 komt te luiden:</text:p>
      <text:h text:style-name="ifm_p_font.bold_mt.5.08mm_page.keep-with-next_ifm" text:outline-level="2">Artikel<text:s/>12.<text:s/>Schoolplan</text:h>
      <text:p text:style-name="ifm_p_mt.4.23mm_indent.0.13in_ifm">1.  De directeur van de school is verantwoordelijk voor het in samenspraak met de leraren en andere relevante actoren opstellen en vaststellen van een schoolplan voor die school, waarin het beleid met betrekking tot de kwaliteit van het onderwijs wordt beschreven.</text:p>
      <text:p text:style-name="ifm_p_indent.0.13in_ifm">2.  Het schoolplan omvat ten minste:</text:p>
      <text:p text:style-name="ifm_p_indent.0.13in_ifm">a.  de uitgangspunten van het onderwijskundig beleid;</text:p>
      <text:p text:style-name="ifm_p_indent.0.13in_ifm">b.  de wijze waarop het onderwijs wordt gerealiseerd;</text:p>
      <text:p text:style-name="ifm_p_indent.0.13in_ifm">c.  de wijze waarop de resultaten worden geëvalueerd;</text:p>
      <text:p text:style-name="ifm_p_indent.0.13in_ifm">d.  de maatregelen ter verbetering van de kwaliteit van het onderwijs.</text:p>
      <text:p text:style-name="ifm_p_indent.0.13in_ifm">3.  Het bevoegd gezag toetst het vastgestelde schoolplan op verenigbaarheid met strategisch beleid en publieke belangen, en bekrachtigt dat schoolplan binnen een redelijke termijn na ontvangst.</text:p>
      <text:p text:style-name="ifm_p_indent.0.13in_ifm">4.  Het schoolplan wordt voor een periode van ten hoogste vier jaar opgesteld met inachtneming van het subsidiariteitsprincipe.</text:p>
      <text:h text:style-name="ifm_p_font.bold_mt.5.08mm_page.keep-with-next_ifm" text:outline-level="2">Toelichting</text:h>
      <text:p text:style-name="ifm_p_mt.4.23mm_indent.0.13in_ifm">Dit amendement wijzigt artikel 12 van de Wet op het primair onderwijs zodat niet langer het bevoegd gezag, maar de schooldirecteur verantwoordelijk is voor het opstellen van het schoolplan. Het bevoegd gezag behoudt een toetsende en bekrachtigende rol.</text:p>
      <text:p text:style-name="ifm_p_indent.0.13in_ifm">In de huidige wet is de opstelverantwoordelijkheid voor het schoolplan belegd bij het bevoegd gezag. Dit sluit niet aan bij de onderwijspraktijk, waarin de schooldirecteur de aangewezen professional is om het onderwijskundig beleid van de school te beschrijven en te bewaken. De beroepsstandaard van schooldirecteuren – waaraan inmiddels meer dan 90% van de circa 7.500 schooldirecteuren in het primair onderwijs voldoet – belegt deze verantwoordelijkheid expliciet bij de schooldirecteur. Door de wet hier niet op aan te laten sluiten wordt het subsidiariteitsprincipe ondermijnd en ontstaat onduidelijkheid over aanspreekbaarheid. Dit amendement herstelt die discrepantie.</text:p>
      <text:p text:style-name="ifm_p_mt.5.08mm_ifm"><text:line-break/>Van Houwelin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77, nr. 31<text:tab/><text:page-number text:select-page="current"/></text:p>
      </style:footer>
    </style:master-page>
    <style:master-page xmlns:sdu-fn="http://schema.sdu.nl/2011/07/functions" style:name="Landscape" style:page-layout-name="landscape-margin-text">
      <style:footer>
        <text:p text:style-name="footer">Tweede Kamer, vergaderjaar 2025-2026, 36 777, nr. 3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 Amendement; Amendement van het lid Van Houwelingen over regelen dat de schooldirecteur verantwoordelijk is voor het opstellen van het schoolplan in de WPO</dc:title>
    <meta:user-defined meta:name="OVERHEIDop.ParlID/DC.identifier">kst-36777-31</meta:user-defined>
    <meta:user-defined meta:name="OVERHEIDop.ondernummer">31</meta:user-defined>
    <meta:user-defined meta:name="DCTERMS.W3CDTF/DCTERMS.available">2026-07-02</meta:user-defined>
    <meta:user-defined meta:name="OVERHEIDop.KamerstukTypen/DC.type">Amendement</meta:user-defined>
    <meta:user-defined meta:name="OVERHEIDop.dossiernummer">36777</meta:user-defined>
    <meta:user-defined meta:name="OVERHEIDop.configuratie">https://repository.officiele-overheidspublicaties.nl/MasterConfiguraties/MC-OEP-Kamerstuk-Web/1.10/xml/MC-OEP-Kamerstuk-Web.xml</meta:user-defined>
    <meta:user-defined meta:name="OVERHEIDop.documenttitel">Amendement van het lid Van Houwelingen over regelen dat de schooldirecteur verantwoordelijk is voor het opstellen van het schoolplan in de WPO</meta:user-defined>
    <meta:user-defined meta:name="OVERHEIDop.indiener">P. van Houwelingen</meta:user-defined>
    <meta:user-defined meta:name="OVERHEIDop.dossiertitel">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2</meta:user-defined>
    <meta:user-defined meta:name="DC.title">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 Amendement; Amendement van het lid Van Houwelingen over regelen dat de schooldirecteur verantwoordelijk is voor het opstellen van het schoolplan in de WPO</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nderwijs en wetenschap | Organisatie en beleid</meta:user-defined>
    <meta:user-defined meta:name="OVERHEIDop.versieInformatie"/>
  </office:meta>
</office:document-meta>
</file>