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indent.0.13in_ifm" style:family="paragraph" style:name="ifm_p_indent.0.13in_ifm" style:parent-style-name="Basis">
      <style:paragraph-properties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77-2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77<text:tab/>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text:h>
      <text:h text:style-name="ifm_p_font.bold_size.9.06pt_mt.18.8mm_indent.-58.5mm_ifm" text:outline-level="1">Nr. 24
      <text:tab/>AMENDEMENT VAN DE LEDEN ROODERKERK EN KISTEMAN TER VERVANGING VAN DAT GEDRUKT ONDER NR. 23<text:note text:id="ID-1258556-d41e78" text:note-class="footnote"><text:note-citation text:label="1 ">1</text:note-citation><text:note-body><text:p text:style-name="ifm_p_font.normal_size.6.93pt_mt..5mm_indent.-0.1161in_mleft.0.1161in_ifm">Vervanging i.v.m. wijziging in de ondertekening.</text:p></text:note-body></text:note>
      </text:h>
      <text:p text:style-name="ifm_p_ifm">Ontvangen 2 juni 2026</text:p>
      <text:p text:style-name="ifm_p_mt.3.76mm_indent.0.13in_ifm">De ondergetekenden stellen het volgende amendement voor:</text:p>
      <text:h text:style-name="ifm_p_mt.5.08mm_ifm" text:outline-level="2">I</text:h>
      <text:p text:style-name="ifm_p_mt.3.76mm_indent.0.13in_ifm">In het met artikel I, onderdeel D, voorgestelde artikel 4c1, tweede lid, aanhef, wordt na «veiligheidsincident» ingevoegd «kan zich fysiek of langs digitale weg voordoen en».</text:p>
      <text:h text:style-name="ifm_p_mt.5.08mm_ifm" text:outline-level="2">II</text:h>
      <text:p text:style-name="ifm_p_mt.3.76mm_indent.0.13in_ifm">In het met artikel II, onderdeel D, voorgestelde artikel 6b, tweede lid, aanhef, wordt na «veiligheidsincident» ingevoegd «kan zich fysiek of langs digitale weg voordoen en».</text:p>
      <text:h text:style-name="ifm_p_mt.5.08mm_ifm" text:outline-level="2">III</text:h>
      <text:p text:style-name="ifm_p_mt.3.76mm_indent.0.13in_ifm">In het met artikel III, onderdeel D, voorgestelde artikel 5a1, tweede lid, aanhef, wordt na «veiligheidsincident» ingevoegd «kan zich fysiek of langs digitale weg voordoen en».</text:p>
      <text:h text:style-name="ifm_p_mt.5.08mm_ifm" text:outline-level="2">IV</text:h>
      <text:p text:style-name="ifm_p_mt.3.76mm_indent.0.13in_ifm">In het met artikel IV, onderdeel G, voorgestelde artikel 3.40a, tweede lid, aanhef, wordt na «veiligheidsincident» ingevoegd «kan zich fysiek of langs digitale weg voordoen en».</text:p>
      <text:h text:style-name="ifm_p_font.bold_mt.5.08mm_page.keep-with-next_ifm" text:outline-level="2">Toelichting</text:h>
      <text:p text:style-name="ifm_p_mt.4.23mm_indent.0.13in_ifm">De online leefwereld van leerlingen is onlosmakelijk verbonden met wat er op school plaatsvindt. De afgelopen jaren zijn er talrijke voorbeelden geweest van pesterijen, misbruik en geweld die op school begonnen en online werden voortgezet of versterkt. Dit maakt de situatie ernstiger: een leerling kan nergens meer aan ontsnappen, ongeacht waar hij of zij zich bevindt. Het doorbreken van zulke patronen vraagt daarom ook aandacht voor wat er in de digitale omgeving van een leerling gebeurt. Een schijnbare verbetering op school zegt immers niets als de online omgeving nog steeds onveilig is.</text:p>
      <text:p text:style-name="ifm_p_indent.0.13in_ifm">De indieners beogen nadrukkelijk niet dat scholen verantwoordelijk worden voor de gehele online leefwereld van leerlingen. Het doel is dat ook melding gemaakt kan worden van onveilig online gedrag voor leerlingen door personen die direct of indirect deel uitmaken van de schoolomgeving. Zo ontstaat een volledig beeld voor scholen en betrokken organisaties, en kunnen belangrijke gebeurtenissen in de digitale leefwereld van een leerling niet langer onopgemerkt blijven of bewust worden verborgen gehouden.</text:p>
      <text:p text:style-name="ifm_p_mt.5.08mm_ifm"><text:line-break/>Rooderkerk<text:line-break/><text:line-break/>Kistem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77, nr. 24<text:tab/><text:page-number text:select-page="current"/></text:p>
      </style:footer>
    </style:master-page>
    <style:master-page xmlns:sdu-fn="http://schema.sdu.nl/2011/07/functions" style:name="Landscape" style:page-layout-name="landscape-margin-text">
      <style:footer>
        <text:p text:style-name="footer">Tweede Kamer, vergaderjaar 2025-2026, 36 777, nr. 2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gewijzigd/nader/vervangend); Amendement van de leden Rooderkerk en Kisteman ter vervanging van nr. 23 over expliciteren dat veiligheidsincidenten zich niet slechts fysiek maar ook online kunnen manifesteren</dc:title>
    <meta:user-defined meta:name="OVERHEIDop.ParlID/DC.identifier">kst-36777-24</meta:user-defined>
    <meta:user-defined meta:name="OVERHEIDop.ondernummer">24</meta:user-defined>
    <meta:user-defined meta:name="DCTERMS.W3CDTF/DCTERMS.available">2026-07-02</meta:user-defined>
    <meta:user-defined meta:name="OVERHEIDop.KamerstukTypen/DC.type">Amendement</meta:user-defined>
    <meta:user-defined meta:name="OVERHEIDop.dossiernummer">36777</meta:user-defined>
    <meta:user-defined meta:name="OVERHEIDop.configuratie">https://repository.officiele-overheidspublicaties.nl/MasterConfiguraties/MC-OEP-Kamerstuk-Web/1.10/xml/MC-OEP-Kamerstuk-Web.xml</meta:user-defined>
    <meta:user-defined meta:name="OVERHEIDop.documenttitel">Amendement van de leden Rooderkerk en Kisteman ter vervanging van nr. 23 over expliciteren dat veiligheidsincidenten zich niet slechts fysiek maar ook online kunnen manifesteren</meta:user-defined>
    <meta:user-defined meta:name="OVERHEIDop.indiener">A. Kisteman</meta:user-defined>
    <meta:user-defined meta:name="OVERHEIDop.indiener">I. Rooderkerk</meta:user-defined>
    <meta:user-defined meta:name="OVERHEIDop.dossiertitel">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gewijzigd/nader/vervangend); Amendement van de leden Rooderkerk en Kisteman ter vervanging van nr. 23 over expliciteren dat veiligheidsincidenten zich niet slechts fysiek maar ook online kunnen manifester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