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69-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69<text:tab/>Voorstel van wet van het lid Ouwehand tot wijziging van de Wet dieren en de Wet op de economische delicten in verband met het beperken van het lijden van dieren bij de slacht</text:h>
      <text:h text:style-name="ifm_p_font.bold_size.9.06pt_mt.18.8mm_indent.-58.5mm_ifm" text:outline-level="1">Nr. 4
      <text:tab/>BRIEF VAN HET LID OUWEHAND</text:h>
      <text:p text:style-name="ifm_p_mt.3.76mm_ifm">Aan de Voorzitter van de Tweede Kamer der Staten-Generaal</text:p>
      <text:p text:style-name="ifm_p_mt.3.76mm_ifm">Den Haag, 13 mei 2026</text:p>
      <text:p text:style-name="ifm_p_mt.3.76mm_ifm">Met deze aanbiedingsbrief wordt een afschrift van de reactie van de Eurocommissaris op de notificatie (2025/0319/NL) van het initiatiefwetsvoorstel van het lid Ouwehand tot wijziging van de Wet dieren en de Wet op de economische delicten in verband met het beperken van het lijden van dieren bij de slacht (Kamerstukken II 2024/25, 36 769, nrs. 1–3) toegevoegd aan het dossier van bovengenoemd initiatiefwetsvoorstel. In de bijlage bij deze brief treft u de reactie. Tevens informeer ik u over de voortgang van het wetsvoorstel.</text:p>
      <text:p text:style-name="ifm_p_ifm">Momenteel lopen twee kennisgevingsprocedures bij de Europese Commissie met betrekking tot dit wetsvoorstel. Een procedure betreft de kennisgeving in het kader van de Richtlijn (EU) 2015/1535.<text:note text:id="ID-1249752-d40e65" text:note-class="footnote"><text:note-citation text:label="1 ">1</text:note-citation><text:note-body><text:p text:style-name="ifm_p_font.normal_size.6.93pt_mt..5mm_indent.-0.1161in_mleft.0.1161in_ifm">Richtlijn (EU) 2015/1535 van het Europees parlement en de Raad van 9 september 2015 betreffende een informatieprocedure op het gebied van technische voorschriften en regels betreffende de diensten van de informatiemaatschappij.</text:p></text:note-body></text:note> De Europese Commissie heeft op 25 september 2025 verzocht om de goedkeuring van het ontwerpwetsvoorstel uit te stellen voor een periode van twaalf maanden vanaf de datum van ontvangst door de Commissie van de kennisgeving in kwestie. Deze termijn verstrijkt op 26 juni 2026.</text:p>
      <text:p text:style-name="ifm_p_ifm">De tweede kennisgevingsprocedure betreft deze zoals vastgelegd in artikel 26, lid 3, van Verordening (EG) nr. 1099/2009 inzake de bescherming van dieren bij het doden. Op 15 juli 2025 zijn maatregelen uit dit wetvoorstel aangemeld op grond van dit artikel. Op 29 juli 2025 is het voorstel in de Standing Committee on Plants, Animals, Food and Feed (SCoPAFF) aan de orde geweest, waar het niet heeft geleid tot inhoudelijke vragen. De volgende stap in deze procedure is dat de Europese Commissie een adviesaanvraag doet bij de Europese Autoriteit voor voedselveiligheid (EFSA). De Europese Commissie heeft nog niet laten weten of deze adviesaanvraag inmiddels is uitgezet.</text:p>
      <text:p text:style-name="ifm_p_mt.5.08mm_ifm"><text:line-break/>Ouweha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69, nr. 4<text:tab/><text:page-number text:select-page="current"/></text:p>
      </style:footer>
    </style:master-page>
    <style:master-page xmlns:sdu-fn="http://schema.sdu.nl/2011/07/functions" style:name="Landscape" style:page-layout-name="landscape-margin-text">
      <style:footer>
        <text:p text:style-name="footer">Tweede Kamer, vergaderjaar 2025-2026, 36 769, nr. 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stel van wet van het lid Ouwehand tot wijziging van de Wet dieren en de Wet op de economische delicten in verband met het beperken van het lijden van dieren bij de slacht; Brief lid / fractie; Brief van de initiatiefnemer over afschrift van de reactie van de Eurocommissaris op de notificatie (2025/0319/NL) van het initiatiefwetsvoorstel van het lid Ouwehand tot wijziging van de Wet dieren en de Wet op de economische delicten in verband met het beperken van het lijden van dieren bij de slacht (Kamerstuk 36769)</dc:title>
    <meta:user-defined meta:name="OVERHEIDop.ParlID/DC.identifier">kst-36769-4</meta:user-defined>
    <meta:user-defined meta:name="OVERHEIDop.ondernummer">4</meta:user-defined>
    <meta:user-defined meta:name="DCTERMS.W3CDTF/DCTERMS.available">2026-05-28</meta:user-defined>
    <meta:user-defined meta:name="OVERHEIDop.KamerstukTypen/DC.type">Brief</meta:user-defined>
    <meta:user-defined meta:name="OVERHEIDop.dossiernummer">36769</meta:user-defined>
    <meta:user-defined meta:name="OVERHEIDop.configuratie">https://repository.officiele-overheidspublicaties.nl/MasterConfiguraties/MC-OEP-Kamerstuk-Web/1.10/xml/MC-OEP-Kamerstuk-Web.xml</meta:user-defined>
    <meta:user-defined meta:name="OVERHEIDop.documenttitel">Brief van de initiatiefnemer over afschrift van de reactie van de Eurocommissaris op de notificatie (2025/0319/NL) van het initiatiefwetsvoorstel van het lid Ouwehand tot wijziging van de Wet dieren en de Wet op de economische delicten in verband met het beperken van het lijden van dieren bij de slacht (Kamerstuk 36769)</meta:user-defined>
    <meta:user-defined meta:name="OVERHEIDop.indiener">E. Ouwehand</meta:user-defined>
    <meta:user-defined meta:name="OVERHEIDop.dossiertitel">Voorstel van wet van het lid Ouwehand tot wijziging van de Wet dieren en de Wet op de economische delicten in verband met het beperken van het lijden van dieren bij de slach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Voorstel van wet van het lid Ouwehand tot wijziging van de Wet dieren en de Wet op de economische delicten in verband met het beperken van het lijden van dieren bij de slacht; Brief lid / fractie; Brief van de initiatiefnemer over afschrift van de reactie van de Eurocommissaris op de notificatie (2025/0319/NL) van het initiatiefwetsvoorstel van het lid Ouwehand tot wijziging van de Wet dieren en de Wet op de economische delicten in verband met het beperken van het lijden van dieren bij de slacht (Kamerstuk 36769)</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