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48-I</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48<text:tab/>Wijziging van de Wet inkomstenbelasting 2001 om werkelijke inkomsten uit bezittingen en schulden in box 3 te belasten (Wet werkelijk rendement box 3)</text:h>
      <text:h text:style-name="ifm_p_font.bold_size.9.06pt_mt.18.8mm_indent.-58.5mm_ifm" text:outline-level="1">
         I
      <text:tab/>BRIEF VAN STAATSSECRETARIS VAN FINANCIËN</text:h>
      <text:p text:style-name="ifm_p_mt.3.76mm_ifm">Aan de Voorzitter van de Eerste Kamer der Staten-Generaal</text:p>
      <text:p text:style-name="ifm_p_mt.3.76mm_ifm">Den Haag, 19 juni 2026</text:p>
      <text:p text:style-name="ifm_p_mt.3.76mm_ifm">Het box 3-stelsel staat aan de vooravond van een grote hervorming. In het parlement heeft, naar aanleiding van deze hervorming, veel debat plaatsgevonden. Het kabinet heeft de kritiek die in beide Kamers is geuit op het wetsvoorstel Wet werkelijk rendement box 3 duidelijk gehoord. Na het aantreden van het kabinet heb ik uw Kamer op 6 maart per brief geïnformeerd over het proces om het wetsvoorstel Wet werkelijk rendement box 3 te verbeteren als onderdeel van het Belastingplan 2027.<text:note text:id="ID-1254900-d40e98" text:note-class="footnote"><text:note-citation text:label="1 ">1</text:note-citation><text:note-body><text:p text:style-name="ifm_p_font.normal_size.6.93pt_mt..5mm_indent.-0.1161in_mleft.0.1161in_ifm">Kamerstukken I 2025/26, 36 748, B.</text:p></text:note-body></text:note> In de voorliggende brief informeer ik u over de opties die het kabinet weegt om het wetsvoorstel aan te passen. Deze opties – inclusief de budgettaire gevolgen – treft u aan in de bijlage bij deze brief.</text:p>
      <text:p text:style-name="ifm_p_mt.3.76mm_ifm">Het kabinet zal in augustus de budgettaire, inhoudelijke en uitvoeringstechnische consequenties van deze opties wegen. Op Prinsjesdag kom ik met een voorstel voor aanpassingen in een wetsvoorstel (novelle). Met die aanpassingen wil het kabinet tegemoet komen aan de eerdere kritiek uit onder andere uw Kamer. Het kabinet waardeert het zeer dat uw Kamer de behandeling van het wetsvoorstel Wet werkelijk rendement box 3 wil voortzetten, zoals besloten tijdens de procedurevergadering van de vaste Commissie voor Financiën op dinsdag 16 juni jl. Omdat naar de opvatting van het kabinet de aanpassingen in de novelle integraal gewogen moet worden met het huidige wetsvoorstel, wil ik uw Kamer vragen de behandeling van het wetsvoorstel pas af te ronden in samenhang met die aanpassingen. Bovendien kan dan ook de nieuwe definitie van start- en scale-ups daarbij worden betrokken. Op deze manier kan het wetsvoorstel, inclusief de aanpassingen en verbeteringen, in zijn volledigheid worden gewogen wanneer er gestemd wordt.</text:p>
      <text:p text:style-name="ifm_p_mt.3.76mm_ifm">In het coalitieakkoord is opgenomen dat het kabinet van plan is het belasten van inkomen uit vermogen door te ontwikkelen naar een vermogenswinstbelasting voor alle vermogensbestanddelen. Daarover heb ik toegezegd uw Kamer voor de zomer te informeren. Het kabinet heeft meer tijd nodig om te onderzoeken wat hiervoor nodig is, welke keuzes daarbij gemaakt moeten worden en welke effecten daarbij horen.</text:p>
      <text:p text:style-name="ifm_p_mt.3.76mm_ifm">Hierover zal ik uw Kamer met Prinsjesdag nader informeren.</text:p>
      <text:p text:style-name="ifm_p_mt.5.08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748, I<text:tab/><text:page-number text:select-page="current"/></text:p>
      </style:footer>
    </style:master-page>
    <style:master-page xmlns:sdu-fn="http://schema.sdu.nl/2011/07/functions" style:name="Landscape" style:page-layout-name="landscape-margin-text">
      <style:footer>
        <text:p text:style-name="footer">Eerste Kamer, vergaderjaar 2025-2026, 36 748, I<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inkomstenbelasting 2001 om werkelijke inkomsten uit bezittingen en schulden in box 3 te belasten (Wet werkelijk rendement box 3); Brief met de staatssecretaris van Financiën over Verbetering Wet werkelijk rendement box 3 en traject doorontwikkeling vermogenswinst</dc:title>
    <meta:user-defined meta:name="OVERHEIDop.ParlID/DC.identifier">kst-36748-I</meta:user-defined>
    <meta:user-defined meta:name="OVERHEIDop.ondernummer">I</meta:user-defined>
    <meta:user-defined meta:name="DCTERMS.W3CDTF/DCTERMS.available">2026-06-19</meta:user-defined>
    <meta:user-defined meta:name="OVERHEIDop.KamerstukTypen/DC.type">Brief</meta:user-defined>
    <meta:user-defined meta:name="OVERHEIDop.dossiernummer">36748</meta:user-defined>
    <meta:user-defined meta:name="OVERHEIDop.configuratie">https://repository.officiele-overheidspublicaties.nl/MasterConfiguraties/MC-OEP-Kamerstuk-Web/1.10/xml/MC-OEP-Kamerstuk-Web.xml</meta:user-defined>
    <meta:user-defined meta:name="OVERHEIDop.documenttitel">Brief met de staatssecretaris van Financiën over Verbetering Wet werkelijk rendement box 3 en traject doorontwikkeling vermogenswinst</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Wijziging van de Wet inkomstenbelasting 2001 om werkelijke inkomsten uit bezittingen en schulden in box 3 te belasten (Wet werkelijk rendement box 3); Brief met de staatssecretaris van Financiën over Verbetering Wet werkelijk rendement box 3 en traject doorontwikkeling vermogenswins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DCTERMS.W3CDTF/DCTERMS.issued">2026-06-19</meta:user-defined>
    <meta:user-defined meta:name="OVERHEIDop.dossiertitel">Wijziging van de Wet inkomstenbelasting 2001 om werkelijke inkomsten uit bezittingen en schulden in box 3 te belasten (Wet werkelijk rendement box 3)</meta:user-defined>
    <meta:user-defined meta:name="OVERHEIDop.versieInformatie"/>
  </office:meta>
</office:document-meta>
</file>