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ndent.0.13in_ifm" style:family="paragraph" style:name="ifm_p_mt.3.76mm_indent.0.13in_ifm" style:parent-style-name="Basis">
      <style:paragraph-properties fo:margin-top="3.76mm" fo:text-indent="0.13in"/>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ndent.0.13in_ifm" style:family="paragraph" style:name="ifm_p_mt.4.23mm_indent.0.13in_ifm" style:parent-style-name="Basis">
      <style:paragraph-properties fo:margin-top="4.23mm" fo:text-indent="0.13in"/>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745-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745<text:tab/>Wijziging van diverse wetten op het terrein van het funderend onderwijs in verband met aanpassing van het toezicht rondom oprichting van bepaalde niet bekostigde scholen en het wegnemen van hardvochtigheden in het praktijkonderwijs en het speciaal voortgezet onderwijs (Wet startprocedure b3-scholen)</text:h>
      <text:h text:style-name="ifm_p_font.bold_size.9.06pt_mt.18.8mm_indent.-58.5mm_ifm" text:outline-level="1">Nr. 9
      <text:tab/>AMENDEMENT VAN HET LID CEDER</text:h>
      <text:p text:style-name="ifm_p_ifm">Ontvangen 12 mei 2026</text:p>
      <text:p text:style-name="ifm_p_mt.3.76mm_indent.0.13in_ifm">De ondergetekende stelt het volgende amendement voor:</text:p>
      <text:p text:style-name="ifm_p_mt.3.76mm_indent.0.13in_ifm">In het met artikel I, onderdeel 1, voorgestelde achtste lid wordt «twaalf weken» vervangen door «zes weken» en aan dat lid wordt toegevoegd «De inspectie kan de in de vorige zin bedoelde termijn eenmaal met ten hoogste zes weken verlengen.»</text:p>
      <text:h text:style-name="ifm_p_font.bold_mt.5.08mm_page.keep-with-next_ifm" text:outline-level="2">Toelichting</text:h>
      <text:p text:style-name="ifm_p_mt.4.23mm_indent.0.13in_ifm">Dit amendement regelt dat de Inspectie van het Onderwijs (hierna: inspectie) in principe zes weken, in plaats van twaalf weken, de tijd heeft om te laten weten dat niet kan worden gestart met het verzorgen van onderwijs aan een b3-school, mocht de inspectie dit besluit nemen. In het huidig wetsvoorstel is het namelijk mogelijk dat dit uiterlijk een dag voor de voorgenomen start van het onderwijs plaatsvindt. Indiener acht dit een te korte termijn. Wel kan de inspectie de termijn verlengen als ze alsnog langer de tijd nodig heeft om de aanvraag te beoordelen.</text:p>
      <text:p text:style-name="ifm_p_mt.3.76mm_indent.0.13in_ifm">Als de inspectie een negatief besluit binnen zes weken na de aanvraag communiceert, betekent dit dat minimaal zes weken voor de beoogde aanvang duidelijk is dat het onderwijs niet kan starten. Indiener vindt het onredelijk als dit pas maximaal één dag voor de start van het onderwijs zou kunnen worden gecommuniceerd. Met een termijn van minimaal zes weken worden oprichters van de b3-school onder meer in staat gesteld om ouders eerder duidelijkheid te geven over het feit dat hun kind geen onderwijs kan volgen aan de b3-school op de datum die eerder was beoogd.</text:p>
      <text:p text:style-name="ifm_p_mt.3.76mm_indent.0.13in_ifm">In de memorie van toelichting wordt gemeld dat de termijn voor de inspectie om te toetsen aanvankelijk acht weken was, maar dat dit in verband met de uitvoerbaarheid is verhoogd naar twaalf weken. Zo zou de inspectie ook onderzoek kunnen doen in drukke periodes en periodes waarin minder capaciteit beschikbaar is. Indiener maakt hieruit op dat gebruikmaken van de volle twaalfwekentermijn eerder uitzondering dan regel zou zijn. Daarom vindt hij het passender om een zeswekentermijn te stellen, waarbij de inspectie, mochten de omstandigheden daartoe dwingen, bij wijze van uitzondering alsnog van de volledige twaalfwekentermijn gebruik kan maken om de voorafgaande toets te doen.</text:p>
      <text:p text:style-name="ifm_p_mt.5.08mm_ifm"><text:line-break/>Ceder</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745, nr. 9<text:tab/><text:page-number text:select-page="current"/></text:p>
      </style:footer>
    </style:master-page>
    <style:master-page xmlns:sdu-fn="http://schema.sdu.nl/2011/07/functions" style:name="Landscape" style:page-layout-name="landscape-margin-text">
      <style:footer>
        <text:p text:style-name="footer">Tweede Kamer, vergaderjaar 2025-2026, 36 745, nr. 9<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 Amendement; Amendement van het lid Ceder over het verkorten van de termijn van het voorafgaande toezicht</dc:title>
    <meta:user-defined meta:name="OVERHEIDop.ParlID/DC.identifier">kst-36745-9</meta:user-defined>
    <meta:user-defined meta:name="OVERHEIDop.ondernummer">9</meta:user-defined>
    <meta:user-defined meta:name="DCTERMS.W3CDTF/DCTERMS.available">2026-07-02</meta:user-defined>
    <meta:user-defined meta:name="OVERHEIDop.KamerstukTypen/DC.type">Amendement</meta:user-defined>
    <meta:user-defined meta:name="OVERHEIDop.dossiernummer">36745</meta:user-defined>
    <meta:user-defined meta:name="OVERHEIDop.configuratie">https://repository.officiele-overheidspublicaties.nl/MasterConfiguraties/MC-OEP-Kamerstuk-Web/1.10/xml/MC-OEP-Kamerstuk-Web.xml</meta:user-defined>
    <meta:user-defined meta:name="OVERHEIDop.documenttitel">Amendement van het lid Ceder over het verkorten van de termijn van het voorafgaande toezicht</meta:user-defined>
    <meta:user-defined meta:name="OVERHEIDop.indiener">D.G.M. Ceder</meta:user-defined>
    <meta:user-defined meta:name="OVERHEIDop.dossiertitel">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12</meta:user-defined>
    <meta:user-defined meta:name="DC.title">Wijziging van diverse wetten op het terrein van het funderend onderwijs in verband met aanpassing van het toezicht rondom oprichting van bepaalde niet bekostigde scholen en het wegnemen van hardvochtigheden in het voortgezet speciaal onderwijs en het praktijkonderwijs (Wet startprocedure b3-scholen en hardvochtigheden vso en pro); Amendement; Amendement van het lid Ceder over het verkorten van de termijn van het voorafgaande toezicht</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Onderwijs en wetenschap | Voortgezet onderwijs</meta:user-defined>
    <meta:user-defined meta:name="OVERHEIDop.versieInformatie"/>
  </office:meta>
</office:document-meta>
</file>