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477-5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477<text:tab/>Voorstel van wet van de leden Thiadens en Rikkers-Oosterkamp tot wijziging van de Wet langdurige zorg in verband met de terugkeer van de verzorgingshuizen</text:h>
      <text:h text:style-name="ifm_p_font.bold_size.9.06pt_mt.18.8mm_indent.-58.5mm_ifm" text:outline-level="1">Nr. 5
      <text:tab/>BRIEF VAN DE LEDEN MAEIJER EN WIERSMA</text:h>
      <text:p text:style-name="ifm_p_ifm">Ontvangen 27 mei 2026</text:p>
      <text:p text:style-name="ifm_p_mt.3.76mm_ifm">Aan de Voorzitter van de Tweede Kamer der Staten-Generaal</text:p>
      <text:p text:style-name="ifm_p_mt.3.76mm_ifm">’s-Gravenhage, 27 mei 2026</text:p>
      <text:p text:style-name="ifm_p_mt.3.76mm_ifm">Hierbij delen wij u mede dat wij de verdediging van dit initiatief van de uit de Kamer vertrokken leden Thiadens en Rikkers-Oosterkamp overnemen.</text:p>
      <text:p text:style-name="ifm_p_mt.5.08mm_ifm"><text:line-break/>Maeijer<text:line-break/><text:line-break/>Wiersma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477, nr. 5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477, nr. 5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oorstel van wet van de leden Thiadens en Rikkers-Oosterkamp tot wijziging van de Wet langdurige zorg in verband met de terugkeer van de verzorgingshuizen; Brief lid / fractie; Brief van de leden Maeijer en Wiersma inzake overname inzake overname van de verdediging van de initiatiefvoorstel van wet van de leden Thiadens en Rikkers-Oosterkamp tot wijziging van de Wet langdurige zorg in verband met de terugkeer van de verzorgingshuizen</dc:title>
    <meta:user-defined meta:name="OVERHEIDop.ParlID/DC.identifier">kst-36477-5</meta:user-defined>
    <meta:user-defined meta:name="OVERHEIDop.ondernummer">5</meta:user-defined>
    <meta:user-defined meta:name="DCTERMS.W3CDTF/DCTERMS.available">2026-05-27</meta:user-defined>
    <meta:user-defined meta:name="OVERHEIDop.KamerstukTypen/DC.type">Brief</meta:user-defined>
    <meta:user-defined meta:name="OVERHEIDop.dossiernummer">36477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van de leden Maeijer en Wiersma inzake overname inzake overname van de verdediging van de initiatiefvoorstel van wet van de leden Thiadens en Rikkers-Oosterkamp tot wijziging van de Wet langdurige zorg in verband met de terugkeer van de verzorgingshuizen</meta:user-defined>
    <meta:user-defined meta:name="OVERHEIDop.indiener">F.M. Wiersma</meta:user-defined>
    <meta:user-defined meta:name="OVERHEIDop.indiener">V. Maeijer</meta:user-defined>
    <meta:user-defined meta:name="OVERHEIDop.dossiertitel">Voorstel van wet van de leden Thiadens en Rikkers-Oosterkamp tot wijziging van de Wet langdurige zorg in verband met de terugkeer van de verzorgingshuiz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7</meta:user-defined>
    <meta:user-defined meta:name="DC.title">Voorstel van wet van de leden Thiadens en Rikkers-Oosterkamp tot wijziging van de Wet langdurige zorg in verband met de terugkeer van de verzorgingshuizen; Brief lid / fractie; Brief van de leden Maeijer en Wiersma inzake overname inzake overname van de verdediging van de initiatiefvoorstel van wet van de leden Thiadens en Rikkers-Oosterkamp tot wijziging van de Wet langdurige zorg in verband met de terugkeer van de verzorgingshuiz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