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180-22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180<text:tab/>Doen waar Nederland goed in is – Strategie voor Buitenlandse Handel en Ontwikkelingssamenwerking</text:h>
      <text:h text:style-name="ifm_p_font.bold_size.9.06pt_mt.18.8mm_indent.-58.5mm_ifm" text:outline-level="1">Nr. 221
      <text:tab/>BRIEF VAN DE MINISTER VAN BUITENLANDSE HANDEL EN ONTWIKKELINGSSAMENWERKING</text:h>
      <text:p text:style-name="ifm_p_mt.3.76mm_ifm">Aan de Voorzitter van de Tweede Kamer der Staten-Generaal</text:p>
      <text:p text:style-name="ifm_p_mt.3.76mm_ifm">Den Haag, 29 mei 2026</text:p>
      <text:p text:style-name="ifm_p_mt.3.76mm_ifm">Op 13 mei jl. heeft de vaste commissie Buitenlandse Handel en Ontwikkelingssamenwerking verzocht om de nieuwe voortgangsrapportage over de Nederlandse mondiale gezondheidsstrategie 2023–2030 «Samen zorgen voor gezondheid wereldwijd» te ontvangen voor plaatsvinden van het wetgevingsoverleg Wijziging van de begrotingsstaat voor Buitenlandse Handel en Ontwikkelingshulp voor het jaar 2026 (wijziging samenhangende met de Voorjaarsnota) d.d. 1 juni 2026.<text:note text:id="ID-1252262-d40e62" text:note-class="footnote"><text:note-citation text:label="1 ">1</text:note-citation><text:note-body><text:p text:style-name="ifm_p_font.normal_size.6.93pt_mt..5mm_indent.-0.1161in_mleft.0.1161in_ifm">Kenmerk 36 180-96/2026D22253</text:p></text:note-body></text:note> Een commissiedebat over de voortgangsrapportage wordt na de zomer ingepland.</text:p>
      <text:p text:style-name="ifm_p_mt.3.76mm_ifm">De voortgangsrapportage gaat in op de implementatie van de Nederlandse mondiale gezondheidsstrategie sinds het verschijnen van de laatste voortgangsrapportage in april 2025. Tevens biedt de voortgangsrapportage inzicht in de inzet van het nieuwe kabinet op het gebied van mondiale gezondheid op basis van de beleidsbrief Buitenlandse Zaken 2026<text:note text:id="ID-1252262-d40e74" text:note-class="footnote"><text:note-citation text:label="2 ">2</text:note-citation><text:note-body><text:p text:style-name="ifm_p_font.normal_size.6.93pt_mt..5mm_indent.-0.1161in_mleft.0.1161in_ifm">Kamerstuk 36 800-V, nr. 103</text:p></text:note-body></text:note> en de uitkomsten van de RIVM risicoscan over de internationale dreigingen voor de Nederlandse volksgezondheid, die eind juni wordt afgerond.</text:p>
      <text:p text:style-name="ifm_p_mt.3.76mm_ifm">De implementatie van de Nederlandse mondiale gezondheidsstrategie vindt plaats binnen de bestaande financiële kaders. Uw Kamer is reeds geïnformeerd over de Nederlandse bijdragen vanaf 2026 aan de Wereldgezondheidsorganisatie (WHO), de <text:span text:style-name="ifm_span_font.italic_ifm">Global Financing Facility</text:span> van de Wereldbank, Gavi <text:span text:style-name="ifm_span_font.italic_ifm">the Vaccine Alliance</text:span>, het <text:span text:style-name="ifm_span_font.italic_ifm">Global Fund to Fight AIDS, Tuberculosis and Malaria</text:span>, UNFPA en UNAIDS.<text:note text:id="ID-1252262-d40e95" text:note-class="footnote"><text:note-citation text:label="3 ">3</text:note-citation><text:note-body><text:p text:style-name="ifm_p_font.normal_size.6.93pt_mt..5mm_indent.-0.1161in_mleft.0.1161in_ifm">Kamerstuk 36 180, nr. 177</text:p></text:note-body></text:note> De bijdragen zijn vastgesteld op basis van een bredere afweging.</text:p>
      <text:p text:style-name="ifm_p_mt.3.76mm_ifm">Om de recente ontwikkelingen en de inspanningen van het nieuwe kabinet op het gebied van mondiale gezondheid op gedegen wijze mee te nemen, ben ik voornemens om de voortgangsrapportage gezamenlijk met de Minister van Volksgezondheid, Welzijn en Sport eind september 2026 aan de Kamer te doen toekomen.</text:p>
      <text:p text:style-name="ifm_p_mt.5.08mm_ifm">De Minister van Buitenlandse Handel en Ontwikkelingssamenwerking,<text:line-break/>S.W.<text:s/>Sjoerdsma</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180, nr. 221<text:tab/><text:page-number text:select-page="current"/></text:p>
      </style:footer>
    </style:master-page>
    <style:master-page xmlns:sdu-fn="http://schema.sdu.nl/2011/07/functions" style:name="Landscape" style:page-layout-name="landscape-margin-text">
      <style:footer>
        <text:p text:style-name="footer">Tweede Kamer, vergaderjaar 2025-2026, 36 180, nr. 22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Doen waar Nederland goed in is - Strategie voor Buitenlandse Handel en Ontwikkelingssamenwerking; Brief regering; Uitstel toezending voortgangsrapportage Nederlandse mondiale gezondheidsstrategie 2023-2030</dc:title>
    <meta:user-defined meta:name="OVERHEIDop.ParlID/DC.identifier">kst-36180-221</meta:user-defined>
    <meta:user-defined meta:name="OVERHEIDop.ondernummer">221</meta:user-defined>
    <meta:user-defined meta:name="DCTERMS.W3CDTF/DCTERMS.available">2026-06-04</meta:user-defined>
    <meta:user-defined meta:name="OVERHEIDop.KamerstukTypen/DC.type">Brief</meta:user-defined>
    <meta:user-defined meta:name="OVERHEIDop.dossiernummer">36180</meta:user-defined>
    <meta:user-defined meta:name="OVERHEIDop.configuratie">https://repository.officiele-overheidspublicaties.nl/MasterConfiguraties/MC-OEP-Kamerstuk-Web/1.10/xml/MC-OEP-Kamerstuk-Web.xml</meta:user-defined>
    <meta:user-defined meta:name="OVERHEIDop.documenttitel">Uitstel toezending voortgangsrapportage Nederlandse mondiale gezondheidsstrategie 2023-2030</meta:user-defined>
    <meta:user-defined meta:name="OVERHEIDop.indiener">S.W. Sjoerdsma</meta:user-defined>
    <meta:user-defined meta:name="OVERHEIDop.dossiertitel">Doen waar Nederland goed in is - Strategie voor Buitenlandse Handel en Ontwikkelingssamenwerkin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9</meta:user-defined>
    <meta:user-defined meta:name="DC.title">Doen waar Nederland goed in is - Strategie voor Buitenlandse Handel en Ontwikkelingssamenwerking; Brief regering; Uitstel toezending voortgangsrapportage Nederlandse mondiale gezondheidsstrategie 2023-2030</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Organisatie en beleid</meta:user-defined>
    <meta:user-defined meta:name="OVERHEIDop.versieInformatie"/>
  </office:meta>
</office:document-meta>
</file>