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045-2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045<text:tab/>Situatie in Oekraïne</text:h>
      <text:h text:style-name="ifm_p_font.bold_size.9.06pt_mt.18.8mm_indent.-58.5mm_ifm" text:outline-level="1">Nr. 294
      <text:tab/>BRIEF VAN DE MINISTER VAN BUITENLANDSE ZAKEN</text:h>
      <text:p text:style-name="ifm_p_mt.3.76mm_ifm">Aan de Voorzitter van de Tweede Kamer der Staten-Generaal</text:p>
      <text:p text:style-name="ifm_p_mt.3.76mm_ifm">Den Haag, 15 mei 2026</text:p>
      <text:p text:style-name="ifm_p_mt.3.76mm_ifm">Bij brieven van 28 oktober 2025<text:note text:id="ID-1248832-d40e80" text:note-class="footnote"><text:note-citation text:label="1 ">1</text:note-citation><text:note-body><text:p text:style-name="ifm_p_font.normal_size.6.93pt_mt..5mm_indent.-0.1161in_mleft.0.1161in_ifm">Kamerstuk 36 045, nr. 240</text:p></text:note-body></text:note> en daaropvolgende schriftelijk overleg op 27 januari 2026<text:note text:id="ID-1248832-d40e89" text:note-class="footnote"><text:note-citation text:label="2 ">2</text:note-citation><text:note-body><text:p text:style-name="ifm_p_font.normal_size.6.93pt_mt..5mm_indent.-0.1161in_mleft.0.1161in_ifm">Kamerstuk 36 045, nr. 266</text:p></text:note-body></text:note> informeerde mijn voorganger en de voormalig Minister van Justitie en Veiligheid uw Kamer over het kabinetsbesluit om in Nederland gastlandschap aan te bieden voor de initiële fase van het Speciaal Tribunaal voor het Misdrijf Agressie tegen Oekraïne (Agressietribunaal). Met deze brief informeer ik uw Kamer over nieuwe ontwikkelingen.</text:p>
      <text:p text:style-name="ifm_p_mt.3.76mm_ifm">In voorbereiding op de ministeriële vergadering van de Raad van Europa op 14–15 mei 2026 in Moldavië, informeerde ik uw Kamer in mijn brief van 10 april 2026 en schriftelijk overleg op 7 mei<text:note text:id="ID-1248832-d40e100" text:note-class="footnote"><text:note-citation text:label="3 ">3</text:note-citation><text:note-body><text:p text:style-name="ifm_p_font.normal_size.6.93pt_mt..5mm_indent.-0.1161in_mleft.0.1161in_ifm">Kamerstuk 20 043, nr. 160</text:p></text:note-body></text:note> over de kabinetsinzet op geagendeerde onderwerpen, waaronder gerechtigheid voor Oekraïne.</text:p>
      <text:p text:style-name="ifm_p_mt.3.76mm_ifm">Als opvolging daarvan en vooruitlopend op een meer uitgebreide verslaglegging van de uitkomsten van de ministeriële vergadering, informeer ik uw Kamer, mede namens de Minister van Justitie en Veiligheid, dat tijdens de vergadering de resolutie betreffende de <text:span text:style-name="ifm_span_font.italic_ifm">Enlarged Partial Agreement</text:span> inzake het Management Comité voor het Agressietribunaal is aangenomen en ondertekend door 34 lidstaten, waaronder Nederland, alsmede de Europese Unie, Australië en Costa Rica.<text:note text:id="ID-1248832-d40e114" text:note-class="footnote"><text:note-citation text:label="4 ">4</text:note-citation><text:note-body><text:p text:style-name="ifm_p_font.normal_size.6.93pt_mt..5mm_indent.-0.1161in_mleft.0.1161in_ifm">Andorra, Austria, Belgium, Croatia, Cyprus, Czech Republic, Denmark, Estonia, Finland, France, Germany, Greece, Iceland, Ireland, Italy, Latvia, Liechtenstein, Lithuania, Luxembourg, Republic of Moldova, Monaco, Montenegro, Netherlands, Norway, Poland, Portugal, Romania, San Marino, Slovenia, Spain, Sweden, Switzerland, Ukraine, United Kingdom.</text:p></text:note-body></text:note> Hiermee wordt opnieuw het politieke signaal afgegeven dat de Russische agressie tegen Oekraïne niet onbestraft kan blijven en wordt een belangrijke stap gezet richting de verwezenlijking van het Agressietribunaal.</text:p>
      <text:p text:style-name="ifm_p_mt.3.76mm_ifm">Het kabinet verwelkomt deze stap en werkt voortvarend samen met het zogenaamde <text:span text:style-name="ifm_span_font.italic_ifm">Advance Team</text:span> van de Raad van Europa aan de uitwerking van opties en bijbehorende financiële kostenplaatjes voor een mogelijk Nederlands gastlandschap voor de operationele fase van het tribunaal. Het kabinet verwacht hierover op afzienbare termijn een besluit te kunnen nemen.</text:p>
      <text:p text:style-name="ifm_p_mt.3.76mm_ifm">De Nederlandse delegatie heeft in de ministeriële vergadering de lidstaten van de Raad van Europa meegedeeld, dat in opvolging van het eerder gecommuniceerde gastlandaanbod voor de initiële fase (het zogenaamde skelettribunaal) inmiddels een locatie is geïdentificeerd in de internationale zone van Den Haag, die veelbelovend en geschikt lijkt, in lijn met het voorziene tijdspad van de Raad van Europa. Met het oog op nog een aantal uit te werken veiligheidsgerelateerde, juridische en financiële vraagstukken zal de precieze locatie op een later tijdstip, waarschijnlijk na de zomer, bekend worden gemaakt.</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045, nr. 294<text:tab/><text:page-number text:select-page="current"/></text:p>
      </style:footer>
    </style:master-page>
    <style:master-page xmlns:sdu-fn="http://schema.sdu.nl/2011/07/functions" style:name="Landscape" style:page-layout-name="landscape-margin-text">
      <style:footer>
        <text:p text:style-name="footer">Tweede Kamer, vergaderjaar 2025-2026, 36 045, nr. 29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ituatie in Oekraïne; Brief regering; Uitkomst Ministeriële vergadering Raad van Europa van 14-15 mei 2026 over voortgang Speciaal Tribunaal voor het Misdrijf Agressie tegen Oekraïne</dc:title>
    <meta:user-defined meta:name="OVERHEIDop.ParlID/DC.identifier">kst-36045-294</meta:user-defined>
    <meta:user-defined meta:name="OVERHEIDop.ondernummer">294</meta:user-defined>
    <meta:user-defined meta:name="DCTERMS.W3CDTF/DCTERMS.available">2026-05-21</meta:user-defined>
    <meta:user-defined meta:name="OVERHEIDop.KamerstukTypen/DC.type">Brief</meta:user-defined>
    <meta:user-defined meta:name="OVERHEIDop.dossiernummer">36045</meta:user-defined>
    <meta:user-defined meta:name="OVERHEIDop.configuratie">https://repository.officiele-overheidspublicaties.nl/MasterConfiguraties/MC-OEP-Kamerstuk-Web/1.10/xml/MC-OEP-Kamerstuk-Web.xml</meta:user-defined>
    <meta:user-defined meta:name="OVERHEIDop.documenttitel">Uitkomst Ministeriële vergadering Raad van Europa van 14-15 mei 2026 over voortgang Speciaal Tribunaal voor het Misdrijf Agressie tegen Oekraïne</meta:user-defined>
    <meta:user-defined meta:name="OVERHEIDop.indiener">T.B.W. Berendsen</meta:user-defined>
    <meta:user-defined meta:name="OVERHEIDop.dossiertitel">Situatie in Oekraïn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Situatie in Oekraïne; Brief regering; Uitkomst Ministeriële vergadering Raad van Europa van 14-15 mei 2026 over voortgang Speciaal Tribunaal voor het Misdrijf Agressie tegen Oekraïn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Organisatie en beleid</meta:user-defined>
    <meta:user-defined meta:name="OVERHEID.TaxonomieBeleidsagenda/OVERHEID.category">Migratie en integratie | Immigratie</meta:user-defined>
    <meta:user-defined meta:name="OVERHEIDop.versieInformatie"/>
  </office:meta>
</office:document-meta>
</file>