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5507-4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5 507<text:tab/>Initiatiefnota van het lid Vijlbrief: Naar een stelsel zonder toeslagen</text:h>
      <text:h text:style-name="ifm_p_font.bold_size.9.06pt_mt.18.8mm_indent.-58.5mm_ifm" text:outline-level="1">Nr. 4
      <text:tab/>BRIEF VAN HET LID NEIJENHUIS</text:h>
      <text:p text:style-name="ifm_p_ifm">Ontvangen 26 mei 2026</text:p>
      <text:p text:style-name="ifm_p_mt.3.76mm_ifm">Aan de Voorzitter van de Tweede Kamer der Staten-Generaal</text:p>
      <text:p text:style-name="ifm_p_mt.3.76mm_ifm">’s-Gravenhage, 26 mei 2026</text:p>
      <text:p text:style-name="ifm_p_mt.3.76mm_ifm">Hierbij deel ik u mede dat ik de verdediging van deze initiatiefnota van het uit de Kamer vertrokken lid Vijlbrief overneem.</text:p>
      <text:p text:style-name="ifm_p_mt.5.08mm_ifm"><text:line-break/>Neijenhuis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5 507, nr. 4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5 507, nr. 4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Initiatiefnota van het lid Vijlbrief: Naar een stelsel zonder toeslagen; Brief lid / fractie; Brief van het lid Neijenhuis inzake overname van de verdediging van de Initiatiefnota van het lid Vijlbrief: Naar een stelsel zonder toeslagen</dc:title>
    <meta:user-defined meta:name="OVERHEIDop.ParlID/DC.identifier">kst-35507-4</meta:user-defined>
    <meta:user-defined meta:name="OVERHEIDop.ondernummer">4</meta:user-defined>
    <meta:user-defined meta:name="DCTERMS.W3CDTF/DCTERMS.available">2026-05-26</meta:user-defined>
    <meta:user-defined meta:name="OVERHEIDop.KamerstukTypen/DC.type">Brief</meta:user-defined>
    <meta:user-defined meta:name="OVERHEIDop.dossiernummer">35507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Brief van het lid Neijenhuis inzake overname van de verdediging van de Initiatiefnota van het lid Vijlbrief: Naar een stelsel zonder toeslagen</meta:user-defined>
    <meta:user-defined meta:name="OVERHEIDop.indiener">S.J. Neijenhuis</meta:user-defined>
    <meta:user-defined meta:name="OVERHEIDop.dossiertitel">Initiatiefnota van het lid Vijlbrief: Naar een stelsel zonder toeslagen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26</meta:user-defined>
    <meta:user-defined meta:name="DC.title">Initiatiefnota van het lid Vijlbrief: Naar een stelsel zonder toeslagen; Brief lid / fractie; Brief van het lid Neijenhuis inzake overname van de verdediging van de Initiatiefnota van het lid Vijlbrief: Naar een stelsel zonder toeslagen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lasting</meta:user-defined>
    <meta:user-defined meta:name="OVERHEIDop.versieInformatie"/>
  </office:meta>
</office:document-meta>
</file>