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334-4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34<text:tab/>Problematiek rondom stikstof en PFAS</text:h>
      <text:h text:style-name="ifm_p_font.bold_size.12.26pt_mt.7.52mm_indent.-58.5mm_ifm" text:outline-level="1">22 343<text:tab/>Handhaving milieuwetgeving </text:h>
      <text:h text:style-name="ifm_p_font.bold_size.9.06pt_mt.18.8mm_indent.-58.5mm_ifm" text:outline-level="1">Nr. 444
      <text:tab/>BRIEF VAN DE MINISTER VAN INFRASTRUCTUUR EN WATERSTAAT</text:h>
      <text:p text:style-name="ifm_p_mt.3.76mm_ifm">Aan de Voorzitter van de Tweede Kamer der Staten-Generaal</text:p>
      <text:p text:style-name="ifm_p_mt.3.76mm_ifm">Den Haag, 24 april 2026</text:p>
      <text:p text:style-name="ifm_p_mt.3.76mm_ifm">PFAS hebben risico’s voor onze gezondheid en leefomgeving. We weten dat PFAS wijdverspreid zijn. Daarom is het belangrijk de productie en het gebruik van PFAS aan banden te leggen. Nederland is kartrekker voor een Europees verbod op PFAS. Daarnaast beperken we emissies naar water, lucht en bodem zoveel mogelijk. En waar PFAS al in ons leefmilieu aanwezig zijn, zetten we ons in om verspreiding te voorkomen.</text:p>
      <text:p text:style-name="ifm_p_mt.3.76mm_ifm">In het coalitieakkoord (bijlage bij Kamerstuk 36 848, nr. 31) heeft het kabinet aangekondigd om te bezien of en hoe op korte termijn een lozingsverbod voor PFAS mogelijk is. Op 21 juli 2025 is de Kamer door de toenmalige Minister van IenW geïnformeerd dat een volledig PFAS-lozingsverbod niet wenselijk is, aangezien dit belangrijke sectoren in de maatschappij zou stilleggen, zoals drinkwaterwinning en grondverzet.<text:note text:id="ID-1246362-d40e81" text:note-class="footnote"><text:note-citation text:label="1 ">1</text:note-citation><text:note-body><text:p text:style-name="ifm_p_font.normal_size.6.93pt_mt..5mm_indent.-0.1161in_mleft.0.1161in_ifm">Kamerstukken 35 334, nr. 406.</text:p></text:note-body></text:note> Daarom wordt als alternatief gekeken naar een gedeeltelijk PFAS-lozingsverbod, gericht op specifieke sectoren of activiteiten met een hoge PFAS-uitstoot. Mijn voorganger heeft toegezegd u in het eerste kwartaal van 2026 een uitwerking van zo’n gedeeltelijk lozingsverbod te sturen.<text:note text:id="ID-1246362-d40e91" text:note-class="footnote"><text:note-citation text:label="2 ">2</text:note-citation><text:note-body><text:p text:style-name="ifm_p_font.normal_size.6.93pt_mt..5mm_indent.-0.1161in_mleft.0.1161in_ifm">TZ202510-098</text:p></text:note-body></text:note> Die toezegging blijkt helaas niet haalbaar.</text:p>
      <text:p text:style-name="ifm_p_mt.3.76mm_ifm">Om te komen tot een uitwerking van een gedeeltelijk lozingsverbod is meer informatie nodig. Daarvoor loopt nu een onderzoek waarin wordt gekeken naar wat we hiermee willen bereiken in termen van milieuwinst, maar ook welke gevolgen in de praktijk er kunnen zijn, zoals effecten en mogelijke knelpunten voor het bedrijfsleven. Ook de uitvoerbaarheid en handhaafbaarheid zijn belangrijke elementen in dit onderzoek. Het formuleren van de eisen en voorwaarden van het onderzoek vroeg om zorgvuldigheid en kostte daarmee tijd. Met deze brief informeer ik u over de opzet van deze verkenning en het vervolg.</text:p>
      <text:h text:style-name="ifm_p_font.italic_mt.3.76mm_page.keep-with-next_ifm" text:outline-level="1">Scope onderzoek</text:h>
      <text:p text:style-name="ifm_p_mt.3.76mm_ifm">Het doel van het onderzoek is om te kijken hoe een gedeeltelijk PFAS-lozingsverbod kan worden ingevuld, met duidelijke vermindering van PFAS-emissies naar water op een juridisch houdbare, uitvoerbare en proportionele wijze. Door de wijdverbreide aanwezigheid van PFAS in het milieu is volledige nul-emissie niet haalbaar, terwijl tegelijkertijd de druk toeneemt om verdere nieuwe emissies zo veel mogelijk te voorkomen. Het Ministerie van IenW heeft daarom opdracht gegeven aan een consortium van gespecialiseerde partijen om hier onderzoek naar te doen.</text:p>
      <text:p text:style-name="ifm_p_mt.3.76mm_ifm">In dit onderzoek wordt nader gekeken naar sectoren en activiteiten met substantiële emissies van PFAS die nieuw worden toegevoegd aan het milieu, bijvoorbeeld omdat bedrijven PFAS in hun productieproces gebruiken. Dit wordt casusgericht verkend. In het onderzoek wordt op verzoek van de Tweede Kamer ook bekeken hoe de afvalsector kan worden meegenomen in een gedeeltelijk lozingsverbod.<text:note text:id="ID-1246362-d40e116" text:note-class="footnote"><text:note-citation text:label="3 ">3</text:note-citation><text:note-body><text:p text:style-name="ifm_p_font.normal_size.6.93pt_mt..5mm_indent.-0.1161in_mleft.0.1161in_ifm">TZ202510-099</text:p></text:note-body></text:note> Daarbij is expliciet aandacht voor de spanning tussen het streven naar maximale bescherming van waterkwaliteit en volksgezondheid enerzijds en het in stand houden van essentiële maatschappelijke functies anderzijds. Het gaat daarbij onder meer om activiteiten zoals bodemsaneringen, afvalverwerking, drinkwaterproductie, waterbeheer en infrastructurele projecten, waarbij PFAS niet altijd worden toegevoegd, maar wel vrijkomen als gevolg van verplaatsen van al bestaande verontreinigingen.</text:p>
      <text:p text:style-name="ifm_p_mt.3.76mm_ifm">Daarnaast wordt het onderzoek uitgevoerd met aandacht voor nieuwe ontwikkelingen zoals de komst van een norm voor PFAS in het oppervlakte- en grondwater bij de recente aanpassing van de Kaderrichtlijn Water, Richtlijn Prioritaire Stoffen en Grondwaterrichtlijn<text:note text:id="ID-1246362-d40e129" text:note-class="footnote"><text:note-citation text:label="4 ">4</text:note-citation><text:note-body><text:p text:style-name="ifm_p_font.normal_size.6.93pt_mt..5mm_indent.-0.1161in_mleft.0.1161in_ifm">https://www.europarl.europa.eu/news/en/press-room/20260323IPR38828/parliament-adopts-more-stringent-rules-to-reduce-water-pollution en Kamerstukken 22 112, nr. 3587.</text:p></text:note-body></text:note> en de aanstaande Europese PFAS-restrictie onder REACH.</text:p>
      <text:p text:style-name="ifm_p_mt.3.76mm_ifm">Uitvoerbaarheid en handhaafbaarheid van een gedeeltelijk verbod zijn nadrukkelijke aandachtpunten in deze verkenning. Tijdens de verkenning wordt dit dan ook getoetst bij andere overheden, relevante maatschappelijke partijen en het bedrijfsleven.</text:p>
      <text:h text:style-name="ifm_p_font.italic_mt.3.76mm_page.keep-with-next_ifm" text:outline-level="1">Planning en vervolg</text:h>
      <text:p text:style-name="ifm_p_mt.3.76mm_ifm">Naar verwachting zullen de resultaten van dit onderzoek in het derde kwartaal van 2026 gereed zijn. Aan de hand van de uitkomsten zal het kabinet besluiten of en hoe op korte termijn een lozingsverbod voor PFAS mogelijk is. De Kamer wordt daar in het najaar van 2026 per brief over geïnformeerd.</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34, nr. 444<text:tab/><text:page-number text:select-page="current"/></text:p>
      </style:footer>
    </style:master-page>
    <style:master-page xmlns:sdu-fn="http://schema.sdu.nl/2011/07/functions" style:name="Landscape" style:page-layout-name="landscape-margin-text">
      <style:footer>
        <text:p text:style-name="footer">Tweede Kamer, vergaderjaar 2025-2026, 35 334, nr. 44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oblematiek rondom stikstof en PFAS; Stand van zaken gedeeltelijk PFAS-lozingsverbod</dc:title>
    <meta:user-defined meta:name="OVERHEIDop.ParlID/DC.identifier">kst-35334-444</meta:user-defined>
    <meta:user-defined meta:name="OVERHEIDop.ondernummer">444</meta:user-defined>
    <meta:user-defined meta:name="DCTERMS.W3CDTF/DCTERMS.available">2026-05-06</meta:user-defined>
    <meta:user-defined meta:name="OVERHEIDop.KamerstukTypen/DC.type">Brief</meta:user-defined>
    <meta:user-defined meta:name="OVERHEIDop.dossiernummer">35334;22343</meta:user-defined>
    <meta:user-defined meta:name="OVERHEIDop.configuratie">https://repository.officiele-overheidspublicaties.nl/MasterConfiguraties/MC-OEP-Kamerstuk-Web/1.10/xml/MC-OEP-Kamerstuk-Web.xml</meta:user-defined>
    <meta:user-defined meta:name="OVERHEIDop.documenttitel">Stand van zaken gedeeltelijk PFAS-lozingsverbod</meta:user-defined>
    <meta:user-defined meta:name="OVERHEIDop.indiener">V.P.G. Karremans</meta:user-defined>
    <meta:user-defined meta:name="OVERHEIDop.dossiertitel">Problematiek rondom stikstof en PF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Problematiek rondom stikstof en PFAS; Stand van zaken gedeeltelijk PFAS-lozingsverbo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Bodem</meta:user-defined>
    <meta:user-defined meta:name="OVERHEID.TaxonomieBeleidsagenda/OVERHEID.category">Natuur en milieu | Lucht</meta:user-defined>
    <meta:user-defined meta:name="OVERHEID.TaxonomieBeleidsagenda/OVERHEID.category">Economie | Bouwnijverheid</meta:user-defined>
    <meta:user-defined meta:name="OVERHEIDop.versieInformatie"/>
  </office:meta>
</office:document-meta>
</file>