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5165-10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165<text:tab/>Verkiezingen</text:h>
      <text:h text:style-name="ifm_p_font.bold_size.9.06pt_mt.18.8mm_indent.-58.5mm_ifm" text:outline-level="1">Nr. 108
      <text:tab/>BRIEF VAN DE MINISTER VAN BINNENLANDSE ZAKEN EN KONINKRIJKSRELATIES</text:h>
      <text:p text:style-name="ifm_p_mt.3.76mm_ifm">Aan de Voorzitter van de Tweede Kamer der Staten-Generaal</text:p>
      <text:p text:style-name="ifm_p_mt.3.76mm_ifm">Den Haag, 20 mei 2026</text:p>
      <text:p text:style-name="ifm_p_mt.3.76mm_ifm">De vaste commissie voor Binnenlandse Zaken heeft in de procedurevergadering van 2 april 2026 mij gevraagd om een reactie te geven op het artikel «Langere tijd signalen van stemmen ronselen in Gorinchem: «Zeer zeldzaam in Nederland» van RTL Nieuws.</text:p>
      <text:p text:style-name="ifm_p_mt.3.76mm_ifm">In de voorliggende casus bij de gemeente Gorinchem zie ik dat concrete aanwijzingen van onregelmatigheden zoals ronselen bij deze verkiezingen zijn gesignaleerd en dat dit heeft geleid tot aangifte en onderzoek door het Openbaar Ministerie (hierna: OM). De politie en het OM doen op dit moment onderzoek naar de gebeurtenissen rond de gemeenteraadsverkiezing in Gorinchem. Op de uitkomsten van dit onderzoek kan ik niet vooruitlopen. Als uit dat onderzoek blijkt dat er daadwerkelijk sprake is van ronselen, is dat strafbaar en is het aan de rechter om hierover te oordelen.</text:p>
      <text:p text:style-name="ifm_p_mt.3.76mm_ifm">De signalen van ronselen neem ik echter zeer serieus. Ik betrek de casus Gorinchem daarom bij de evaluatie van de verkiezingen, om te beoordelen of aanvullende maatregelen nodig zijn om misbruik te voorkomen. Daarbij geldt dat elke maatregel zorgvuldig moet worden afgewogen: beperkingen van de mogelijkheid om bij volmacht te stemmen kunnen de toegankelijkheid van de verkiezingen beïnvloeden, vooral voor kiezers die echt niet zelf kunnen stemmen.</text:p>
      <text:p text:style-name="ifm_p_ifm">Ik ben voornemens de evaluatie in de zomer 2026 aan uw Kamer te sturen.</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5 165, nr. 108<text:tab/><text:page-number text:select-page="current"/></text:p>
      </style:footer>
    </style:master-page>
    <style:master-page xmlns:sdu-fn="http://schema.sdu.nl/2011/07/functions" style:name="Landscape" style:page-layout-name="landscape-margin-text">
      <style:footer>
        <text:p text:style-name="footer">Tweede Kamer, vergaderjaar 2025-2026, 35 165, nr. 10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rkiezingen; Brief regering; Reactie op verzoek commissie op het artikel 'Langere tijd signalen van stemmen ronselen in Gorinchem: 'Zeer zeldzaam in Nederland'</dc:title>
    <meta:user-defined meta:name="OVERHEIDop.ParlID/DC.identifier">kst-35165-108</meta:user-defined>
    <meta:user-defined meta:name="OVERHEIDop.ondernummer">108</meta:user-defined>
    <meta:user-defined meta:name="DCTERMS.W3CDTF/DCTERMS.available">2026-05-26</meta:user-defined>
    <meta:user-defined meta:name="OVERHEIDop.KamerstukTypen/DC.type">Brief</meta:user-defined>
    <meta:user-defined meta:name="OVERHEIDop.dossiernummer">35165</meta:user-defined>
    <meta:user-defined meta:name="OVERHEIDop.configuratie">https://repository.officiele-overheidspublicaties.nl/MasterConfiguraties/MC-OEP-Kamerstuk-Web/1.10/xml/MC-OEP-Kamerstuk-Web.xml</meta:user-defined>
    <meta:user-defined meta:name="OVERHEIDop.documenttitel">Reactie op verzoek commissie op het artikel 'Langere tijd signalen van stemmen ronselen in Gorinchem: 'Zeer zeldzaam in Nederland'</meta:user-defined>
    <meta:user-defined meta:name="OVERHEIDop.indiener">P.E. Heerma</meta:user-defined>
    <meta:user-defined meta:name="OVERHEIDop.dossiertitel">Verkiez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Verkiezingen; Brief regering; Reactie op verzoek commissie op het artikel 'Langere tijd signalen van stemmen ronselen in Gorinchem: 'Zeer zeldzaam in Nederlan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Organisatie en beleid</meta:user-defined>
    <meta:user-defined meta:name="OVERHEID.TaxonomieBeleidsagenda/OVERHEID.category">Recht | Staatsrecht</meta:user-defined>
    <meta:user-defined meta:name="OVERHEIDop.versieInformatie"/>
  </office:meta>
</office:document-meta>
</file>