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4682-23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4 682<text:tab/>Nationale Omgevingsvisie</text:h>
      <text:h text:style-name="ifm_p_font.bold_size.9.06pt_mt.18.8mm_indent.-58.5mm_ifm" text:outline-level="1">Nr. 234
      <text:tab/>BRIEF VAN DE MINISTER VAN INFRASTRUCTUUR EN WATERSTAAT</text:h>
      <text:p text:style-name="ifm_p_mt.3.76mm_ifm">Aan de Voorzitter van de Tweede Kamer der Staten-Generaal</text:p>
      <text:p text:style-name="ifm_p_mt.3.76mm_ifm">Den Haag, 13 mei 2026</text:p>
      <text:p text:style-name="ifm_p_mt.3.76mm_ifm">Op 24 april jl. ontving de Kamer een brief inzake de voorhang van de Tijdelijke regeling woningbouw en mobiliteit en de wijzigingsregeling bestaande regelingen (Kamerstukken 34 682, nr. 233).</text:p>
      <text:p text:style-name="ifm_p_mt.3.76mm_ifm">Bij deze meld ik u dat de termijn voor deze voorhang op 1 juni eindigt, in afwijking van de dertigdagentermijn die in de brief wordt genoemd. Dit om rekening te houden met het meireces en de afspraak dat minimaal driekwart van de voorhangtermijn buiten een reces valt.</text:p>
      <text:p text:style-name="ifm_p_mt.3.76mm_ifm">De insteek van het kabinet is om de regeling uiterlijk 1 juli vast te stellen. Ik verzoek u om hiermee rekening te houden bij de verdere behandeling.</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4 682, nr. 234<text:tab/><text:page-number text:select-page="current"/></text:p>
      </style:footer>
    </style:master-page>
    <style:master-page xmlns:sdu-fn="http://schema.sdu.nl/2011/07/functions" style:name="Landscape" style:page-layout-name="landscape-margin-text">
      <style:footer>
        <text:p text:style-name="footer">Tweede Kamer, vergaderjaar 2025-2026, 34 682, nr. 23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ationale Omgevingsvisie; Brief regering; Verlenging voorhangtermijn Tijdelijke regeling woningbouw en mobiliteit en wijzigingsregeling bestaande regelingen</dc:title>
    <meta:user-defined meta:name="OVERHEIDop.ParlID/DC.identifier">kst-34682-234</meta:user-defined>
    <meta:user-defined meta:name="OVERHEIDop.ondernummer">234</meta:user-defined>
    <meta:user-defined meta:name="DCTERMS.W3CDTF/DCTERMS.available">2026-05-19</meta:user-defined>
    <meta:user-defined meta:name="OVERHEIDop.KamerstukTypen/DC.type">Brief</meta:user-defined>
    <meta:user-defined meta:name="OVERHEIDop.dossiernummer">34682</meta:user-defined>
    <meta:user-defined meta:name="OVERHEIDop.configuratie">https://repository.officiele-overheidspublicaties.nl/MasterConfiguraties/MC-OEP-Kamerstuk-Web/1.10/xml/MC-OEP-Kamerstuk-Web.xml</meta:user-defined>
    <meta:user-defined meta:name="OVERHEIDop.documenttitel">Verlenging voorhangtermijn Tijdelijke regeling woningbouw en mobiliteit en wijzigingsregeling bestaande regelingen</meta:user-defined>
    <meta:user-defined meta:name="OVERHEIDop.indiener">V.P.G. Karremans</meta:user-defined>
    <meta:user-defined meta:name="OVERHEIDop.dossiertitel">Nationale Omgevingsvis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Nationale Omgevingsvisie; Brief regering; Verlenging voorhangtermijn Tijdelijke regeling woningbouw en mobiliteit en wijzigingsregeling bestaande regeling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uimte en infrastructuur | Organisatie en beleid</meta:user-defined>
    <meta:user-defined meta:name="OVERHEIDop.versieInformatie"/>
  </office:meta>
</office:document-meta>
</file>