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3835-2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835<text:tab/>Nederlandse Voedsel- en Warenautoriteit (NVWA)</text:h>
      <text:h text:style-name="ifm_p_font.bold_size.9.06pt_mt.18.8mm_indent.-58.5mm_ifm" text:outline-level="1">Nr. 261
      <text:tab/>BRIEF VAN DE STAATSSECRETARIS VAN LANDBOUW, VISSERIJ, VOEDSELZEKERHEID EN NATUUR</text:h>
      <text:p text:style-name="ifm_p_mt.3.76mm_ifm">Aan de Voorzitter van de Tweede Kamer der Staten-Generaal</text:p>
      <text:p text:style-name="ifm_p_mt.3.76mm_ifm">Den Haag, 12 juni 2026</text:p>
      <text:p text:style-name="ifm_p_mt.3.76mm_ifm">Met deze brief geef ik invulling aan het verzoek van 21 mei 2026 van de vaste commissie voor Landbouw, Visserij, Voedselzekerheid en Natuur (kenmerk 2026Z08414/2026D23747), om een reactie te geven op de brief van Stichting Animal Rights van 20 april 2026. In die brief wordt de werkwijze van de Nederlandse Voedsel- en Warenautoriteit (NVWA) bij de behandeling van Woo-verzoeken onrechtmatig genoemd, in het bijzonder de praktijk van het opschorten van openbaarmaking zodra derde-belanghebbenden bezwaar maken, zonder rechterlijk oordeel.</text:p>
      <text:p text:style-name="ifm_p_mt.3.76mm_ifm">In de beantwoording van het schriftelijk overleg over de zienswijzeprocedure Woo-verzoeken emissiegegevens van 10 juni 2026 is aangegeven dat de NVWA haar werkwijze aanpast. De komende tijd ga ik in gesprek om te verkennen wat mogelijke oplossingen zijn ten aanzien van deze casuïstiek. Ik heb inmiddels ook mijn reactie gegeven aan de Stichting Animal Rights. Deze reactie is te vinden in een bijlage van deze brief.</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835, nr. 261<text:tab/><text:page-number text:select-page="current"/></text:p>
      </style:footer>
    </style:master-page>
    <style:master-page xmlns:sdu-fn="http://schema.sdu.nl/2011/07/functions" style:name="Landscape" style:page-layout-name="landscape-margin-text">
      <style:footer>
        <text:p text:style-name="footer">Tweede Kamer, vergaderjaar 2025-2026, 33 835, nr. 26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ederlandse Voedsel- en Warenautoriteit (NVWA); Brief regering; Reactie op de brandbrief Juridealist BV, namens Stichting Animal Rights, m.b.t. ondermijning van Wet open overheid (Woo) door NVWA</dc:title>
    <meta:user-defined meta:name="OVERHEIDop.ParlID/DC.identifier">kst-33835-261</meta:user-defined>
    <meta:user-defined meta:name="OVERHEIDop.ondernummer">261</meta:user-defined>
    <meta:user-defined meta:name="DCTERMS.W3CDTF/DCTERMS.available">2026-06-16</meta:user-defined>
    <meta:user-defined meta:name="OVERHEIDop.KamerstukTypen/DC.type">Brief</meta:user-defined>
    <meta:user-defined meta:name="OVERHEIDop.dossiernummer">33835</meta:user-defined>
    <meta:user-defined meta:name="OVERHEIDop.configuratie">https://repository.officiele-overheidspublicaties.nl/MasterConfiguraties/MC-OEP-Kamerstuk-Web/1.10/xml/MC-OEP-Kamerstuk-Web.xml</meta:user-defined>
    <meta:user-defined meta:name="OVERHEIDop.documenttitel">Reactie op de brandbrief Juridealist BV, namens Stichting Animal Rights, m.b.t. ondermijning van Wet open overheid (Woo) door NVWA</meta:user-defined>
    <meta:user-defined meta:name="OVERHEIDop.indiener">S.P.A. Erkens</meta:user-defined>
    <meta:user-defined meta:name="OVERHEIDop.dossiertitel">Nederlandse Voedsel- en Warenautoriteit (NVW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2</meta:user-defined>
    <meta:user-defined meta:name="DC.title">Nederlandse Voedsel- en Warenautoriteit (NVWA); Brief regering; Reactie op de brandbrief Juridealist BV, namens Stichting Animal Rights, m.b.t. ondermijning van Wet open overheid (Woo) door NVWA</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rganisatie en beleid</meta:user-defined>
    <meta:user-defined meta:name="OVERHEID.TaxonomieBeleidsagenda/OVERHEID.category">Zorg en gezondheid | Voeding</meta:user-defined>
    <meta:user-defined meta:name="OVERHEIDop.versieInformatie"/>
  </office:meta>
</office:document-meta>
</file>