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650*"/>
    </style:style>
    <style:style style:family="table-column" style:name="table1.tg1.col2">
      <style:table-column-properties style:rel-column-width="4800*"/>
    </style:style>
    <style:style style:family="table-column" style:name="table1.tg1.col3">
      <style:table-column-properties style:rel-column-width="48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semi-bold_mt.4.23mm_ifm" style:family="text" style:name="ifm_span_font.semi-bold_mt.4.23mm_ifm">
      <style:text-properties fo:font-weight="600"/>
    </style:style>
    <style:style style:class="text" style:display-name="ifm_span_font.semi-bold_ifm" style:family="text" style:name="ifm_span_font.semi-bold_ifm">
      <style:text-properties fo:font-weight="600"/>
    </style:style>
  </office:automatic-styles>
  <office:body>
    <office:text>
      <draw:frame draw:name="frillblok" draw:style-name="frame.frillblok" draw:z-index="0" svg:width="1.5602in" svg:x="15mm" svg:y="253.5mm" text:anchor-type="page" text:anchor-page-number="1">
        <draw:text-box fo:min-height="0.2in">
          <text:p text:style-name="frillblok">kst-33626-4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626<text:tab/>Pallas-reactorproject</text:h>
      <text:h text:style-name="ifm_p_font.bold_size.9.06pt_mt.18.8mm_indent.-58.5mm_ifm" text:outline-level="1">Nr. 45
      <text:tab/>BRIEF VAN DE MINISTER VAN VOLKSGEZONDHEID, WELZIJN EN SPORT</text:h>
      <text:p text:style-name="ifm_p_mt.3.76mm_ifm">Aan de Voorzitter van de Tweede Kamer der Staten-Generaal</text:p>
      <text:p text:style-name="ifm_p_mt.3.76mm_ifm">Den Haag, 17 juni 2026</text:p>
      <text:p text:style-name="ifm_p_mt.3.76mm_ifm">Tijdens het tweeminutendebat PALLAS (groot project) op 3 maart 2026 heeft de Tweede Kamer met de motie ten Hove (Kamerstuk 33 626, nr. 37) het kabinet verzocht om inzicht te geven in de reeds uitgevoerde onderzoeken en kostenramingen inzake de ontmanteling van de hoge flux reactor (HFR) in Petten. Met deze brief geeft het kabinet uitvoering aan de motie.</text:p>
      <text:p text:style-name="ifm_p_mt.3.76mm_ifm">De overheid beschikt over een aantal documenten met kostenraming en onderzoeken inzake de ontmanteling van de HFR.</text:p>
      <text:p text:style-name="ifm_p_indent.-7mm_mleft.7mm_ifm">1.<text:tab/>Vier documenten die door NRG PALLAS zijn gedeeld met de Minister van Infrastructuur en Waterstaat en de Minister van Financiën in het kader van de verplichte financiële zekerheidstelling voor nucleaire installaties (zie bijlage 1 t/m 4 van deze brief).</text:p>
      <text:p text:style-name="ifm_p_indent.-7mm_mleft.7mm_ifm">2.<text:tab/>Een document dat door het Joint Research Centre (JRC) vertrouwelijk ter informatie is gedeeld met de Minister van Volksgezondheid, Welzijn en Sport (bijlage 5)<text:note text:id="ID-1254460-d40e86" text:note-class="footnote"><text:note-citation text:label="1 ">1</text:note-citation><text:note-body><text:p text:style-name="ifm_p_font.normal_size.6.93pt_mt..5mm_indent.-0.1161in_mleft.0.1161in_ifm">Ter vertrouwelijke inzage gelegd, alleen voor de leden, bij het Centraal Informatiepunt Tweede Kamer</text:p></text:note-body></text:note>.</text:p>
      <text:p text:style-name="ifm_p_mt.3.76mm_ifm">Bijlage 2, het ontmantelingsplan van de HFR, bevat staatsgeheime en bedrijfsgevoelige informatie<text:note text:id="ID-1254460-d40e98" text:note-class="footnote"><text:note-citation text:label="2 ">2</text:note-citation><text:note-body><text:p text:style-name="ifm_p_font.normal_size.6.93pt_mt..5mm_indent.-0.1161in_mleft.0.1161in_ifm">De staatsgeheime bijlage is alleen voor de leden te raadplegen, via de Griffier van de vaste commissie voor Volksgezondheid, Welzijn en Sport.</text:p></text:note-body></text:note>. De andere documenten bevatten bedrijfsgevoelige informatie. De documenten kunnen daarom niet openbaar worden gemaakt. Om de Tweede Kamer inzicht te geven in deze onderzoeken en kostenramingen zullen de documenten van 17 juni tot 3 juli tijdelijk ter inzage in de Tweede Kamer liggen.</text:p>
      <text:p text:style-name="ifm_p_mt.3.76mm_ifm">De volgende paragrafen bieden context bij de documenten en verduidelijken het bezit van deze documenten door de overheid.</text:p>
      <text:h text:style-name="ifm_p_font.bold_mt.3.76mm_page.keep-with-next_ifm" text:outline-level="1">Onderzoeken en kostenramingen voortvloeiend uit de verplichte financiële zekerheidsstelling voor nucleaire installaties (bijlage 1 t/m 4)</text:h>
      <text:p text:style-name="ifm_p_mt.3.76mm_ifm">Als de nieuwe PALLAS-reactor in Petten gereed is, wordt de HFR uitgefaseerd. Er zijn strenge regels voor het veilig sluiten en ontmantelen van een kerncentrale. De regels zijn er om ervoor te zorgen dat er geen radioactieve stoffen vrijkomen. Deze stoffen kunnen een risico vormen voor mensen of het milieu. Elke vergunninghouder van een nucleaire installatie moet een ontmantelingsplan hebben. De Autoriteit Nucleaire Veiligheid en Straling (ANVS) moet dit plan eerst goedkeuren.</text:p>
      <text:p text:style-name="ifm_p_mt.3.76mm_ifm">In een ontmantelingsplan moet onder andere staan wanneer de kerncentrale sluit en wordt ontmanteld. Ook staat in het plan hoe de radioactieve onderdelen uit de gebouwen en systemen worden verwijderd, en hoe ze veilig afgevoerd worden naar de Centrale Organisatie Voor radioactief Afval. Het ontmantelingsplan moet minstens elke vijf jaar vernieuwd worden.</text:p>
      <text:p text:style-name="ifm_p_mt.3.76mm_ifm">De kosten voor het sluiten en ontmantelen zijn voor de vergunninghouder van de kerncentrale. De overheid wil er zeker van zijn dat dit geld er is. Daarom wordt op basis van het ontmantelingsplan een kostenraming opgesteld. De vergunninghouder moet vervolgens kunnen uitleggen hoe hij deze kosten gaat betalen. Ten aanzien van de HFR staat de Europese Commissie (EC) als eigenaar van de reactor garant voor de dekking van de ontmantelingskosten.</text:p>
      <text:p text:style-name="ifm_p_mt.3.76mm_ifm">De vergunninghouder dient voor de financiële zekerheidstelling een officiële aanvraag, inclusief ontmantelingsplan en andere documentatie, in bij de Ministers van Infrastructuur en Waterstaat en Financiën. Zij beoordelen gezamenlijk of de gekozen vorm van de financiële zekerheidstelling en het bedrag voldoende zekerheid bieden. De financiële zekerheidstelling dient minimaal eens per vijf jaar opnieuw beoordeeld te worden door beide Ministers.</text:p>
      <text:h text:style-name="ifm_p_font.bold_mt.3.76mm_page.keep-with-next_ifm" text:outline-level="1">Technisch adviesrapport JRC (bijlage 5)</text:h>
      <text:p text:style-name="ifm_p_mt.3.76mm_ifm">Het JRC van de EC is, als eigenaar van de HFR, verantwoordelijk voor de ontmanteling. Vanuit deze verantwoordelijkheid heeft het JRC door een externe adviseur (NucAdvisor) een technisch adviesdocument laten opstellen. Dit rapport heeft het JRC in 2025 gedeeld. Het kabinet heeft dit rapport ter kennisgeving aangenomen. Het kabinetsstandpunt is dat de ontmanteling van de HFR een verantwoordelijkheid is van het JRC.</text:p>
      <text:p text:style-name="ifm_p_mt.5.08mm_ifm">De Minister van Volksgezondheid, Welzijn en Sport,<text:line-break/>S.T.M.<text:s/>Hermans</text:p>
      <text:h text:style-name="ifm_p_font.bold_mt.5.08mm_page.break-before_indent.-58.5mm_ifm" text:outline-level="2"><text:tab/>BIJLAGEN</text:h>
      <table:table table:style-name="ifm_table_pgwide.1_mt.4.23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text:span text:style-name="ifm_span_font.semi-bold_mt.4.23mm_ifm">Volgnummer</text:span></text:p>
            </table:table-cell>
            <table:table-cell table:style-name="table.cell.border-top.border-bottom.padding-top.bottom.pleft.pright">
              <text:p text:style-name="text.cell.6.5.left"><text:span text:style-name="ifm_span_font.semi-bold_ifm">Naam</text:span></text:p>
            </table:table-cell>
            <table:table-cell table:style-name="table.cell.border-top.border-bottom.padding-top.bottom.pleft.pright">
              <text:p text:style-name="text.cell.6.5.left"><text:span text:style-name="ifm_span_font.semi-bold_ifm">Classificatie</text:span></text:p>
            </table:table-cell>
          </table:table-row>
        </table:table-header-rows>
        <table:table-row>
          <table:table-cell table:style-name="table.cell.padding-top.top">
            <text:p text:style-name="text.cell.6.5.right">1</text:p>
          </table:table-cell>
          <table:table-cell table:style-name="table.cell.padding-top.top.pleft.pright">
            <text:p text:style-name="text.cell.6.5.left">Financiële zekerheidsstelling HFR 2023</text:p>
          </table:table-cell>
          <table:table-cell table:style-name="table.cell.padding-top.top.pleft.pright">
            <text:p text:style-name="text.cell.6.5.left">Departementaal vertrouwelijk</text:p>
          </table:table-cell>
        </table:table-row>
        <table:table-row>
          <table:table-cell table:style-name="table.cell.top">
            <text:p text:style-name="text.cell.6.5.right">2</text:p>
          </table:table-cell>
          <table:table-cell table:style-name="table.cell.top.pleft.pright">
            <text:p text:style-name="text.cell.6.5.left">Decommissioning Plan for the High Flux Reactor Petten</text:p>
          </table:table-cell>
          <table:table-cell table:style-name="table.cell.top.pleft.pright">
            <text:p text:style-name="text.cell.6.5.left">Staatsgeheim</text:p>
          </table:table-cell>
        </table:table-row>
        <table:table-row>
          <table:table-cell table:style-name="table.cell.top">
            <text:p text:style-name="text.cell.6.5.right">3</text:p>
          </table:table-cell>
          <table:table-cell table:style-name="table.cell.top.pleft.pright">
            <text:p text:style-name="text.cell.6.5.left">Decommissioning Cost Estimation for the High Flux Reactor Petten</text:p>
          </table:table-cell>
          <table:table-cell table:style-name="table.cell.top.pleft.pright">
            <text:p text:style-name="text.cell.6.5.left">Departementaal vertrouwelijk</text:p>
          </table:table-cell>
        </table:table-row>
        <table:table-row>
          <table:table-cell table:style-name="table.cell.top">
            <text:p text:style-name="text.cell.6.5.right">4</text:p>
          </table:table-cell>
          <table:table-cell table:style-name="table.cell.top.pleft.pright">
            <text:p text:style-name="text.cell.6.5.left">Cost Estimation for Demolition and Site Remediation of the High Flux Reactor Petten</text:p>
          </table:table-cell>
          <table:table-cell table:style-name="table.cell.top.pleft.pright">
            <text:p text:style-name="text.cell.6.5.left">Departementaal vertrouwelijk</text:p>
          </table:table-cell>
        </table:table-row>
        <table:table-row>
          <table:table-cell table:style-name="table.cell.border-bottom.top">
            <text:p text:style-name="text.cell.6.5.right">5</text:p>
          </table:table-cell>
          <table:table-cell table:style-name="table.cell.border-bottom.top.pleft.pright">
            <text:p text:style-name="text.cell.6.5.left">Review of HFR Decommissioning Plan, cost estimate and its implementation</text:p>
          </table:table-cell>
          <table:table-cell table:style-name="table.cell.border-bottom.top.pleft.pright">
            <text:p text:style-name="text.cell.6.5.left">Departementaal vertrouwelijk</text:p>
          </table:table-cell>
        </table:table-row>
      </table:table>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626, nr. 45<text:tab/><text:page-number text:select-page="current"/></text:p>
      </style:footer>
    </style:master-page>
    <style:master-page xmlns:sdu-fn="http://schema.sdu.nl/2011/07/functions" style:name="Landscape" style:page-layout-name="landscape-margin-text">
      <style:footer>
        <text:p text:style-name="footer">Tweede Kamer, vergaderjaar 2025-2026, 33 626, nr. 4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Pallas-reactorproject; Brief regering; Uitvoering van de motie van het lid Ten Hove over inzicht in de ontmanteling van de HFR in Petten (Kamerstuk 33626-37)</dc:title>
    <meta:user-defined meta:name="OVERHEIDop.ParlID/DC.identifier">kst-33626-45</meta:user-defined>
    <meta:user-defined meta:name="OVERHEIDop.ondernummer">45</meta:user-defined>
    <meta:user-defined meta:name="DCTERMS.W3CDTF/DCTERMS.available">2026-06-18</meta:user-defined>
    <meta:user-defined meta:name="OVERHEIDop.KamerstukTypen/DC.type">Brief</meta:user-defined>
    <meta:user-defined meta:name="OVERHEIDop.dossiernummer">33626</meta:user-defined>
    <meta:user-defined meta:name="OVERHEIDop.configuratie">https://repository.officiele-overheidspublicaties.nl/MasterConfiguraties/MC-OEP-Kamerstuk-Web/1.10/xml/MC-OEP-Kamerstuk-Web.xml</meta:user-defined>
    <meta:user-defined meta:name="OVERHEIDop.documenttitel">Uitvoering van de motie van het lid Ten Hove over inzicht in de ontmanteling van de HFR in Petten (Kamerstuk 33626-37)</meta:user-defined>
    <meta:user-defined meta:name="OVERHEIDop.indiener">S.T.M. Hermans</meta:user-defined>
    <meta:user-defined meta:name="OVERHEIDop.dossiertitel">Pallas-reactorprojec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7</meta:user-defined>
    <meta:user-defined meta:name="DC.title">Pallas-reactorproject; Brief regering; Uitvoering van de motie van het lid Ten Hove over inzicht in de ontmanteling van de HFR in Petten (Kamerstuk 33626-3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Energie</meta:user-defined>
    <meta:user-defined meta:name="OVERHEIDop.versieInformatie"/>
  </office:meta>
</office:document-meta>
</file>