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3578-17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578<text:tab/>Eerstelijnszorg</text:h>
      <text:h text:style-name="ifm_p_font.bold_size.9.06pt_mt.18.8mm_indent.-58.5mm_ifm" text:outline-level="1">Nr. 179
      <text:tab/>BRIEF VAN DE MINISTER VAN VOLKSGEZONDHEID, WELZIJN EN SPORT</text:h>
      <text:p text:style-name="ifm_p_mt.3.76mm_ifm">Aan de Voorzitter van de Tweede Kamer der Staten-Generaal</text:p>
      <text:p text:style-name="ifm_p_mt.3.76mm_ifm">Den Haag, 2 juni 2026</text:p>
      <text:p text:style-name="ifm_p_mt.3.76mm_ifm">Op 13 mei 2026 heeft het Kabinet het verzoek ontvangen van de vaste commissie voor Volksgezondheid, Welzijn en Sport om te reageren op een ingezonden brief omtrent het huisartsentekort in de regio Drenthe. Middels deze brief reageert het kabinet op dit verzoek.</text:p>
      <text:p text:style-name="ifm_p_mt.3.76mm_ifm">In de ingezonden brief wordt een belangrijk knelpunt binnen de huisartsenzorg geagendeerd, namelijk het tekort aan huisartsen in bepaalde regio’s. Het kabinet deelt het uitgangspunt van de indiener dat iedere inwoner van Nederland toegang moet hebben tot een vaste huisarts in de buurt. Landelijk bezien is het aantal huisartsen toereikend, maar in verschillende regio’s staat de toegankelijkheid van huisartsenzorg onder druk. Ten eerste blijkt het een uitdaging om huisartsen te stimuleren te werken met een vaste patiëntenpopulatie. Ten tweede blijkt dat niet alle huisartsen evenredig over het land verspreid zijn. Hierdoor kan niet iedere inwoner zich inschrijven bij een vaste huisarts.</text:p>
      <text:p text:style-name="ifm_p_mt.3.76mm_ifm">In het Aanvullend Zorg- en Welzijnsakkoord (AZWA)<text:note text:id="ID-1252286-d40e68" text:note-class="footnote"><text:note-citation text:label="1 ">1</text:note-citation><text:note-body><text:p text:style-name="ifm_p_font.normal_size.6.93pt_mt..5mm_indent.-0.1161in_mleft.0.1161in_ifm">Kamerstukken II, 2024–2025, 31 765, nr. 943</text:p></text:note-body></text:note> zijn daarom landelijke afspraken gemaakt over de toegankelijkheid en continuïteit van huisartsenzorg. Onderdeel van de afspraken is dat zorgverzekeraars met gericht financieel maatwerk daar gaan investeren waar de druk op de huisartsenzorg het grootst is. Daarmee bouwen we door op goede voorbeelden in verschillende regio’s waarbij huisartsen in samenwerking met regionale huisartsorganisaties, gemeenten en zorgverzekeraars om continuïteit van huisartsenzorg te borgen, zoals bijvoorbeeld het initiatief Polderdokter<text:note text:id="ID-1252286-d40e77" text:note-class="footnote"><text:note-citation text:label="2 ">2</text:note-citation><text:note-body><text:p text:style-name="ifm_p_font.normal_size.6.93pt_mt..5mm_indent.-0.1161in_mleft.0.1161in_ifm">https://polderdokter.nl/</text:p></text:note-body></text:note>. Deze inzet sluit tevens aan bij de initiatiefnota van het lid Bushoff<text:note text:id="ID-1252286-d40e88" text:note-class="footnote"><text:note-citation text:label="3 ">3</text:note-citation><text:note-body><text:p text:style-name="ifm_p_font.normal_size.6.93pt_mt..5mm_indent.-0.1161in_mleft.0.1161in_ifm">Kamerstukken II 2024–2025, 36 666, nr. 2</text:p></text:note-body></text:note>, waarin wordt gewezen op het belang van voldoende vaste huisartsen in alle regio’s en op de noodzaak om regionale verschillen in toegankelijkheid van huisartsenzorg te verkleinen.</text:p>
      <text:p text:style-name="ifm_p_mt.3.76mm_ifm">Bovendien zet het kabinet samen met partijen stevig in op een betere spreiding van huisartsen over het land. Onderdeel van het AZWA is de afspraak om de mogelijkheden te onderzoeken om actiever te sturen op de spreiding van huisartsen over het land (afspraak D3.5). In dit kader verkent het Ministerie van Volksgezondheid, Welzijn en Sport samen met veldpartijen en het Ministerie van Onderwijs, Cultuur en Wetenschap welke knelpunten en kansrijke beleidsmaatregelen bestaan om de regionale spreiding van huisartsen te verbeteren. Daarbij wordt gekeken naar verschillende fases, van instroom in de geneeskundeopleiding tot vestiging als huisarts. De Kamer wordt in het derde kwartaal van 2026 geïnformeerd over de uitkomsten van deze verkenning, waarmee het kabinet ook uitvoering geeft aan de motie Wiersma<text:note text:id="ID-1252286-d40e100" text:note-class="footnote"><text:note-citation text:label="4 ">4</text:note-citation><text:note-body><text:p text:style-name="ifm_p_font.normal_size.6.93pt_mt..5mm_indent.-0.1161in_mleft.0.1161in_ifm">Kamerstukken 2025/2026, 33 578, nr. 175</text:p></text:note-body></text:note>.</text:p>
      <text:p text:style-name="ifm_p_mt.3.76mm_ifm">Samen met veldpartijen ziet het kabinet het als zijn verantwoordelijkheid om te borgen dat huisartsenzorg in alle regio’s toegankelijk blijft. Het kabinet waardeert signalen uit de praktijk, zoals die van de indiener van deze brief, dan ook zeer. Deze signalen onderstrepen het belang van blijvende inzet voor toegankelijke huisartsenzorg in alle regio’s van Nederland.</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578, nr. 179<text:tab/><text:page-number text:select-page="current"/></text:p>
      </style:footer>
    </style:master-page>
    <style:master-page xmlns:sdu-fn="http://schema.sdu.nl/2011/07/functions" style:name="Landscape" style:page-layout-name="landscape-margin-text">
      <style:footer>
        <text:p text:style-name="footer">Tweede Kamer, vergaderjaar 2025-2026, 33 578, nr. 17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erstelijnszorg; Brief regering; Reactie op verzoek commissie over de brief ontvangen van W. over huisartsentekort</dc:title>
    <meta:user-defined meta:name="OVERHEIDop.ParlID/DC.identifier">kst-33578-179</meta:user-defined>
    <meta:user-defined meta:name="OVERHEIDop.ondernummer">179</meta:user-defined>
    <meta:user-defined meta:name="DCTERMS.W3CDTF/DCTERMS.available">2026-06-04</meta:user-defined>
    <meta:user-defined meta:name="OVERHEIDop.KamerstukTypen/DC.type">Brief</meta:user-defined>
    <meta:user-defined meta:name="OVERHEIDop.dossiernummer">33578</meta:user-defined>
    <meta:user-defined meta:name="OVERHEIDop.configuratie">https://repository.officiele-overheidspublicaties.nl/MasterConfiguraties/MC-OEP-Kamerstuk-Web/1.10/xml/MC-OEP-Kamerstuk-Web.xml</meta:user-defined>
    <meta:user-defined meta:name="OVERHEIDop.documenttitel">Reactie op verzoek commissie over de brief ontvangen van W. over huisartsentekort</meta:user-defined>
    <meta:user-defined meta:name="OVERHEIDop.indiener">S.T.M. Hermans</meta:user-defined>
    <meta:user-defined meta:name="OVERHEIDop.dossiertitel">Eerstelijns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Eerstelijnszorg; Brief regering; Reactie op verzoek commissie over de brief ontvangen van W. over huisartsentekor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TaxonomieBeleidsagenda/OVERHEID.category">Zorg en gezondheid | Ziekten en behandelingen</meta:user-defined>
    <meta:user-defined meta:name="OVERHEIDop.versieInformatie"/>
  </office:meta>
</office:document-meta>
</file>