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576-4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576<text:tab/>Natuurbeleid</text:h>
      <text:h text:style-name="ifm_p_font.bold_size.9.06pt_mt.18.8mm_indent.-58.5mm_ifm" text:outline-level="1">Nr. 477
      <text:tab/>BRIEF VAN DE MINISTER VAN LANDBOUW, VISSERIJ, VOEDSELZEKERHEID EN NATUUR</text:h>
      <text:p text:style-name="ifm_p_mt.3.76mm_ifm">Aan de Voorzitter van de Tweede Kamer der Staten-Generaal</text:p>
      <text:p text:style-name="ifm_p_mt.3.76mm_ifm">Den Haag, 17 april 2026</text:p>
      <text:p text:style-name="ifm_p_mt.3.76mm_ifm">Hierbij bied ik u het door Berenschot opgestelde rapport: «Onderzoek naar de balans tussen natuurtaken en middelen van provincies» aan. Dit rapport is opgesteld in opdracht van het Ministerie van LVVN en het Interprovinciaal Overleg (IPO) naar aanleiding van de wijziging van de normeringssystematiek voor financiering van provincies.</text:p>
      <text:p text:style-name="ifm_p_mt.3.76mm_ifm">Het onderzoek maakt onderdeel uit van de bredere afspraak, gemaakt bij Voorjaarsnota 2024, tussen Rijk en medeoverheden om een verkenning uit te voeren naar de provinciale taken op het gebied van infrastructuur, openbaar vervoer en natuur. De daarbij gestelde centrale vraag is of de nieuwe systematiek op basis van het bruto binnenlands product (BBP) evenredig meebeweegt met de ontwikkeling van de kosten op deze drie beleidsterreinen. Naar aanleiding hiervan is Berenschot door LVVN en het IPO gevraagd om een onderzoek te doen naar de ontwikkeling van de provinciale taken en middelen met betrekking tot natuur.</text:p>
      <text:p text:style-name="ifm_p_mt.3.76mm_ifm">In dit rapport wordt duidelijk weergegeven hoe de taken en middelen van het natuurbeleid zich tot elkaar verhouden en hoe deze zich hebben ontwikkeld en zich gaan ontwikkelen. Ook gaat Berenschot in op welk handelingsperspectief Rijk en provincies daarbij hebben. Tot slot signaleert Berenschot knelpunten en doet zij aanbevelingen hoe het natuurbeleid verbeterd kan worden met oog op het kunnen nakomen van de internationale verplichtingen.</text:p>
      <text:p text:style-name="ifm_p_mt.3.76mm_ifm">Met de provincies wordt samen besproken hoe opvolging wordt gegeven aan de uitkomsten van het Berenschot-onderzoek. Het kan benut worden voor de in het coalitieakkoord genoemde hernieuwde afspraken van het Natuurpact na 2027. De appreciatie van dit rapport volgt om die reden voor de zomer zodat voldoende tijd kan worden genomen om dit in samenhang met het coalitieakkoord te bezien en hierover het gesprek te voeren met provincies.</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576, nr. 477<text:tab/><text:page-number text:select-page="current"/></text:p>
      </style:footer>
    </style:master-page>
    <style:master-page xmlns:sdu-fn="http://schema.sdu.nl/2011/07/functions" style:name="Landscape" style:page-layout-name="landscape-margin-text">
      <style:footer>
        <text:p text:style-name="footer">Tweede Kamer, vergaderjaar 2025-2026, 33 576, nr. 47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uurbeleid; Brief regering; Rapport Berenschot: “Onderzoek naar natuurtaken en - middelen van provincies</dc:title>
    <meta:user-defined meta:name="OVERHEIDop.ParlID/DC.identifier">kst-33576-477</meta:user-defined>
    <meta:user-defined meta:name="OVERHEIDop.ondernummer">477</meta:user-defined>
    <meta:user-defined meta:name="DCTERMS.W3CDTF/DCTERMS.available">2026-05-04</meta:user-defined>
    <meta:user-defined meta:name="OVERHEIDop.KamerstukTypen/DC.type">Brief</meta:user-defined>
    <meta:user-defined meta:name="OVERHEIDop.dossiernummer">33576</meta:user-defined>
    <meta:user-defined meta:name="OVERHEIDop.configuratie">https://repository.officiele-overheidspublicaties.nl/MasterConfiguraties/MC-OEP-Kamerstuk-Web/1.10/xml/MC-OEP-Kamerstuk-Web.xml</meta:user-defined>
    <meta:user-defined meta:name="OVERHEIDop.documenttitel">Rapport Berenschot: “Onderzoek naar natuurtaken en - middelen van provincies</meta:user-defined>
    <meta:user-defined meta:name="OVERHEIDop.indiener">J. van Essen</meta:user-defined>
    <meta:user-defined meta:name="OVERHEIDop.dossiertitel">Na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7</meta:user-defined>
    <meta:user-defined meta:name="DC.title">Natuurbeleid; Brief regering; Rapport Berenschot: “Onderzoek naar natuurtaken en - middelen van provincie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Natuur- en landschapsbeheer</meta:user-defined>
    <meta:user-defined meta:name="OVERHEIDop.versieInformatie"/>
  </office:meta>
</office:document-meta>
</file>