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3561-1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561<text:tab/>Structuurvisie Windenergie op Zee (SV WoZ)</text:h>
      <text:h text:style-name="ifm_p_font.bold_size.9.06pt_mt.18.8mm_indent.-58.5mm_ifm" text:outline-level="1">Nr. 102
      <text:tab/>BRIEF VAN DE MINISTER VAN KLIMAAT EN GROENE GROEI</text:h>
      <text:p text:style-name="ifm_p_mt.3.76mm_ifm">Aan de Voorzitter van de Tweede Kamer der Staten-Generaal</text:p>
      <text:p text:style-name="ifm_p_mt.3.76mm_ifm">Den Haag, 21 mei 2026</text:p>
      <text:p text:style-name="ifm_p_mt.3.76mm_ifm">De elektriciteitsketen is de ruggengraat van het toekomstige energiesysteem. Veel zaken die nu andere energiebronnen gebruiken, zullen in de toekomst overgaan op elektriciteit. De verdere uitrol van wind op zee is een belangrijke factor in de doorontwikkeling van de elektriciteitsketen. Het kabinet investeert daarom stevig in windenergie op zee en heeft in april besloten om later dit jaar twee kavels van 1 Gigawatt (GW) te vergunnen. Dit zullen de kavels IJmuiden Ver Gamma-A en IJmuiden Ver Gamma-B zijn<text:note text:id="ID-1249266-d40e62" text:note-class="footnote"><text:note-citation text:label="1 ">1</text:note-citation><text:note-body><text:p text:style-name="ifm_p_font.normal_size.6.93pt_mt..5mm_indent.-0.1161in_mleft.0.1161in_ifm">Kamerstukken 2025/26, 33 561, nr. 101</text:p></text:note-body></text:note>. Dit vraagt wijzigingen in het Ontwikkelkader windenergie op zee (hierna: ontwikkelkader). Ook is de afgelopen periode op verschillende punten het wind op zee beleid gewijzigd, wat verwerkt dient te worden in het ontwikkelkader.</text:p>
      <text:p text:style-name="ifm_p_mt.3.76mm_ifm">Deze Kamerbrief gaat daarom in op drie verschillende zaken: (1) gedeeltelijke actualisatie van de oplever- en tenderdata, (2) gewijzigd beleid dat leidt tot wijzigingen in het ontwikkelkader en (3) een vooruitblik naar de verdere actualisatie van de routekaart en het ontwikkelkader.</text:p>
      <text:h text:style-name="ifm_p_font.bold_mt.3.76mm_page.keep-with-next_ifm" text:outline-level="1">Gedeeltelijke actualisatie van de oplever- en tenderdata</text:h>
      <text:p text:style-name="ifm_p_mt.3.76mm_ifm">De elektriciteit die de windparken IJmuiden Ver Gamma-A en IJmuiden Ver Gamma-B gaan opwekken zal via één netaansluiting op zee aan land worden gebracht. TenneT ontwikkelt dit net op zee. Deze windparken zouden oorspronkelijk in 2025 worden vergund, maar door verslechterde marktomstandigheden en het achterblijven van de elektriciteitsvraag heeft het vorige kabinet besloten om deze te faseren<text:note text:id="ID-1249266-d40e80" text:note-class="footnote"><text:note-citation text:label="2 ">2</text:note-citation><text:note-body><text:p text:style-name="ifm_p_font.normal_size.6.93pt_mt..5mm_indent.-0.1161in_mleft.0.1161in_ifm">Kamerstukken 2024/25, 33 561, nr. 84.</text:p></text:note-body></text:note>. Het kabinet is daarom voornemens om dit jaar de twee kavels te vergunnen via subsidietenders<text:span text:style-name="ifm_span_font.superscript_ifm">1</text:span>. Daarom moeten de opleverdata, onderdeel van het ontwikkelkader, geactualiseerd worden. Bijgevoegd bij deze brief ontvangt de Kamer daarom een aangepast ontwikkelkader. Hierin is de tijdslijn van de wettelijke opdracht aan TenneT om het net op zee voor IJmuiden Ver Gamma-A en B aangepast op de tijdslijn van de windparken. Hiermee is voor TenneT, de windparkontwikkelaars die zich willen inschrijven op de tender en andere partijen duidelijk wanneer de aansluiting gerealiseerd is en het windpark gerealiseerd dient te worden. Het kabinet werkt op dit moment aan de actualisatie van de routekaart. Het kabinet heeft daarom besloten om de oplever- en tenderdata voor de andere netten en windparken op zee in het bijgevoegde ontwikkelkader ongewijzigd te laten totdat de routekaart is geactualiseerd en er meer duidelijkheid is over de nieuwe tenderplanning. De verwachting is dat de Kamer hier eind van dit jaar over geïnformeerd zal worden.</text:p>
      <text:h text:style-name="ifm_p_font.bold_mt.3.76mm_page.keep-with-next_ifm" text:outline-level="1">Wijzigingen in beleid</text:h>
      <text:p text:style-name="ifm_p_mt.3.76mm_ifm">De afgelopen periode zijn er verschillende beleidswijzigingen betreffende wind op zee geweest. Zo zijn het Windenergie Infrastructuurplan Noordzee (WIN)<text:note text:id="ID-1249266-d40e98" text:note-class="footnote"><text:note-citation text:label="3 ">3</text:note-citation><text:note-body><text:p text:style-name="ifm_p_font.normal_size.6.93pt_mt..5mm_indent.-0.1161in_mleft.0.1161in_ifm">Kamerstukken 2024/25, 33 561, nr. 87</text:p></text:note-body></text:note>, het Actieplan Wind op Zee<text:note text:id="ID-1249266-d40e107" text:note-class="footnote"><text:note-citation text:label="4 ">4</text:note-citation><text:note-body><text:p text:style-name="ifm_p_font.normal_size.6.93pt_mt..5mm_indent.-0.1161in_mleft.0.1161in_ifm">Kamerstukken 2025/26, 33 561, nr. 91</text:p></text:note-body></text:note> en het Programma Aansluiting Wind op Zee – Eemshaven<text:note text:id="ID-1249266-d40e116" text:note-class="footnote"><text:note-citation text:label="5 ">5</text:note-citation><text:note-body><text:p text:style-name="ifm_p_font.normal_size.6.93pt_mt..5mm_indent.-0.1161in_mleft.0.1161in_ifm">Kamerstukken 2024/25, 33 561, nr. 88</text:p></text:note-body></text:note> (PAWOZ-Eemshaven) gepubliceerd. Daarnaast is per 1 januari 2026 de Energiewet in werking getreden. Recent heeft dit kabinet ook het Partieel Herziene Programma Noordzee 2022–2027 aan de Kamer verstuurd, waarin extra ruimte voor wind op zee is aangewezen<text:note text:id="ID-1249266-d40e125" text:note-class="footnote"><text:note-citation text:label="6 ">6</text:note-citation><text:note-body><text:p text:style-name="ifm_p_font.normal_size.6.93pt_mt..5mm_indent.-0.1161in_mleft.0.1161in_ifm">Kamerstukken, 2025/26, 35 325, nr. 11</text:p></text:note-body></text:note>.</text:p>
      <text:p text:style-name="ifm_p_mt.3.76mm_ifm">Al deze wijzigingen vragen, in meer of mindere mate, een actualisatie van het ontwikkelkader. Naast het aanpassen van de opleverdata van de dit jaar te vergunnen kavels zijn daarom meer wijzigingen gemaakt in het ontwikkelkader. De belangrijkste betreffen:</text:p>
      <text:p text:style-name="ifm_p_indent.-5mm_mleft.5mm_ifm">–<text:tab/>Het feit dat voor het windenergiegebied Ten Noorden van de Waddeneilanden niet langer onderzocht wordt of een directe verbinding tussen het windpark en Eemshaven mogelijk is voor de huidige routekaart, omdat in PAWOZ-Eemshaven is geconcludeerd dat er geen elektrische routes voor deze verbinding mogelijk zijn. Het windenergiegebied blijft wel in beeld als mogelijke toekomstige locatie voor een demonstratieproject voor waterstof op zee<text:note text:id="ID-1249266-d40e140" text:note-class="footnote"><text:note-citation text:label="7 ">7</text:note-citation><text:note-body><text:p text:style-name="ifm_p_font.normal_size.6.93pt_mt..5mm_indent.-0.1161in_mleft.0.1161in_ifm">In september 2025 is door het vorige kabinet besloten om de ontwikkeling van de demonstratieprojecten voor 5 jaar op pauze te zetten, zie de Klimaat- en Energienota 2025, bijgevoegd bij Kamerstukken 2025/2026, 33 043 nr. 119.</text:p></text:note-body></text:note>.</text:p>
      <text:p text:style-name="ifm_p_indent.-5mm_mleft.5mm_ifm">–<text:tab/>TenneT krijgt opdracht rekening te houden met een mogelijke levensduurverlenging voor de netten op zee behorende bij de windenergiegebieden Borssele, Hollandse Kust (Zuid) en Hollandse Kust (Noord) tot 37 jaar.</text:p>
      <text:p text:style-name="ifm_p_indent.-5mm_mleft.5mm_ifm">–<text:tab/>In het partieel herziene Programma Noordzee 2022–2027 is de ruimtelijke afweging gemaakt en het eerder aangewezen windenergiegebied Doordewind herbevestigd en tevens aan de westzijde uitgebreid. Daarom is Doordewind, kavel II, en het bijbehorende net op zee nu definitief opgenomen in het ontwikkelkader. Eerdere voorbehouden zijn verwijderd. Hiermee zijn de consequenties van de ruimtelijke afweging uit het partieel herziene Programma Noordzee 2022–2027 ook meegenomen in de opdracht aan TenneT.</text:p>
      <text:p text:style-name="ifm_p_indent.-5mm_mleft.5mm_ifm">–<text:tab/>De reservering van een klantaansluiting op Hollandse Kust (Noord) ten behoeve van een demonstratieproject voor waterstof is aangepast in verband met de pauzering van de demonstratieprojecten.</text:p>
      <text:h text:style-name="ifm_p_font.bold_mt.3.76mm_page.keep-with-next_ifm" text:outline-level="1">Vooruitblik</text:h>
      <text:p text:style-name="ifm_p_mt.3.76mm_ifm">Met deze actualisering van het ontwikkelkader continueert het kabinet de uitrol van wind op zee. Hiermee wordt een volgende stap naar een duurzamer, onafhankelijker en weerbaarder Nederland gezet. Eind dit jaar zal de Kamer geïnformeerd worden over het Programma Verbindingen Aanlanding Wind Op Zee (pVAWOZ) waarin onderzoek wordt gedaan naar nieuwe aanlandroutes voor wind op zee (na de huidige routekaart) en zullen ook de nieuwe routekaart windenergie op zee en het bijbehorende ontwikkelkader met de Kamer worden gedeeld.</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561, nr. 102<text:tab/><text:page-number text:select-page="current"/></text:p>
      </style:footer>
    </style:master-page>
    <style:master-page xmlns:sdu-fn="http://schema.sdu.nl/2011/07/functions" style:name="Landscape" style:page-layout-name="landscape-margin-text">
      <style:footer>
        <text:p text:style-name="footer">Tweede Kamer, vergaderjaar 2025-2026, 33 561, nr. 10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tructuurvisie Windenergie op Zee (SV WoZ); Brief regering; Ontwikkelkader windenergie op zee</dc:title>
    <meta:user-defined meta:name="OVERHEIDop.ParlID/DC.identifier">kst-33561-102</meta:user-defined>
    <meta:user-defined meta:name="OVERHEIDop.ondernummer">102</meta:user-defined>
    <meta:user-defined meta:name="DCTERMS.W3CDTF/DCTERMS.available">2026-05-26</meta:user-defined>
    <meta:user-defined meta:name="OVERHEIDop.KamerstukTypen/DC.type">Brief</meta:user-defined>
    <meta:user-defined meta:name="OVERHEIDop.dossiernummer">33561</meta:user-defined>
    <meta:user-defined meta:name="OVERHEIDop.configuratie">https://repository.officiele-overheidspublicaties.nl/MasterConfiguraties/MC-OEP-Kamerstuk-Web/1.10/xml/MC-OEP-Kamerstuk-Web.xml</meta:user-defined>
    <meta:user-defined meta:name="OVERHEIDop.documenttitel">Ontwikkelkader windenergie op zee</meta:user-defined>
    <meta:user-defined meta:name="OVERHEIDop.indiener">S. van Veldhoven-van der Meer</meta:user-defined>
    <meta:user-defined meta:name="OVERHEIDop.dossiertitel">Structuurvisie Windenergie op Zee (SV WoZ)</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Structuurvisie Windenergie op Zee (SV WoZ); Brief regering; Ontwikkelkader windenergie op ze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