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12.26pt_mt.7.52mm_indent.-58.5mm_ifm" style:family="paragraph" style:name="ifm_p_font.bold_size.12.26pt_mt.7.52mm_indent.-58.5mm_ifm" style:parent-style-name="Basis">
      <style:paragraph-properties fo:margin-top="7.52mm"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2847-144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2 847<text:tab/>Integrale visie op de woningmarkt</text:h>
      <text:h text:style-name="ifm_p_font.bold_size.12.26pt_mt.7.52mm_indent.-58.5mm_ifm" text:outline-level="1">19 637<text:tab/>Vreemdelingenbeleid</text:h>
      <text:h text:style-name="ifm_p_font.bold_size.9.06pt_mt.18.8mm_indent.-58.5mm_ifm" text:outline-level="1">Nr. 1447<text:tab/>BRIEF VAN DE MINISTER VAN ASIEL EN MIGRATIE</text:h>
      <text:p text:style-name="ifm_p_mt.3.76mm_ifm">Aan de Voorzitter van de Tweede Kamer der Staten-Generaal</text:p>
      <text:p text:style-name="ifm_p_mt.3.76mm_ifm">Den Haag, 17 april 2026</text:p>
      <text:p text:style-name="ifm_p_mt.3.76mm_ifm">Hierbij ontvangt u, mede namens de Minister van Volkshuisvesting en Ruimtelijke Ordening, een afschrift van de brief aan de medeoverheden over de evaluatie van de taakstelling huisvesting vergunninghouders 2026-I en de vaststelling van de taakstelling huisvesting vergunninghouders 2026-II.</text:p>
      <text:p text:style-name="ifm_p_mt.5.08mm_ifm">De Minister van Asiel en Migratie,<text:line-break/>G. van den<text:s/>Brink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2 847, nr. 1447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2 847, nr. 1447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Integrale visie op de woningmarkt; Brief regering; Afschrift brief aan de medeoverheden over de evaluatie van de taakstelling huisvesting vergunninghouders 2026-I en de vaststelling van de taakstelling huisvesting vergunninghouders 2026-Ide taakstelling huisvesting vergunninghouders 2026-I en de vaststelling van de taakstelling huisvesting vergunninghouders 2026-I</dc:title>
    <meta:user-defined meta:name="OVERHEIDop.ParlID/DC.identifier">kst-32847-1447</meta:user-defined>
    <meta:user-defined meta:name="OVERHEIDop.ondernummer">1447</meta:user-defined>
    <meta:user-defined meta:name="DCTERMS.W3CDTF/DCTERMS.available">2026-04-21</meta:user-defined>
    <meta:user-defined meta:name="OVERHEIDop.KamerstukTypen/DC.type">Brief</meta:user-defined>
    <meta:user-defined meta:name="OVERHEIDop.dossiernummer">32847;19637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fschrift brief aan de medeoverheden over de evaluatie van de taakstelling huisvesting vergunninghouders 2026-I en de vaststelling van de taakstelling huisvesting vergunninghouders 2026-Ide taakstelling huisvesting vergunninghouders 2026-I en de vaststelling van de taakstelling huisvesting vergunninghouders 2026-I</meta:user-defined>
    <meta:user-defined meta:name="OVERHEIDop.indiener">G. van den Brink</meta:user-defined>
    <meta:user-defined meta:name="OVERHEIDop.dossiertitel">Integrale visie op de woningmarkt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4-17</meta:user-defined>
    <meta:user-defined meta:name="DC.title">Integrale visie op de woningmarkt; Brief regering; Afschrift brief aan de medeoverheden over de evaluatie van de taakstelling huisvesting vergunninghouders 2026-I en de vaststelling van de taakstelling huisvesting vergunninghouders 2026-Ide taakstelling huisvesting vergunninghouders 2026-I en de vaststelling van de taakstelling huisvesting vergunninghouders 2026-I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Huisvesting | Organisatie en beleid</meta:user-defined>
    <meta:user-defined meta:name="OVERHEIDop.versieInformatie"/>
  </office:meta>
</office:document-meta>
</file>