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20-5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9.06pt_mt.18.8mm_indent.-58.5mm_ifm" text:outline-level="1">Nr. 571
      <text:tab/>BRIEF VAN DE MINISTER VAN ONDERWIJS, CULTUUR EN WETENSCHAP</text:h>
      <text:p text:style-name="ifm_p_mt.3.76mm_ifm">Aan de Voorzitter van de Tweede Kamer der Staten-Generaal</text:p>
      <text:p text:style-name="ifm_p_mt.3.76mm_ifm">Den Haag, 13 mei 2026</text:p>
      <text:p text:style-name="ifm_p_mt.3.76mm_ifm">Bij brief van 17 april 2026 met kenmerk 2026D17020 heeft de vaste commissie voor Onderwijs, Cultuur en Wetenschap verzocht om een afschrift te ontvangen van het antwoord op de brief van Stichting ZZP Nederland, namens Alliantie CCO, m.b.t. behoud ruimte voor ondernemerschap in de culturele en creatieve sector.</text:p>
      <text:p text:style-name="ifm_p_mt.3.76mm_ifm">Bij deze laat ik u weten dat mijn medewerkers inmiddels contact hebben gehad met de Alliantie CCO en met hen hebben afgesproken om in juli een gesprek te voeren naar aanleiding van de brief.</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1<text:tab/><text:page-number text:select-page="current"/></text:p>
      </style:footer>
    </style:master-page>
    <style:master-page xmlns:sdu-fn="http://schema.sdu.nl/2011/07/functions" style:name="Landscape" style:page-layout-name="landscape-margin-text">
      <style:footer>
        <text:p text:style-name="footer">Tweede Kamer, vergaderjaar 2025-2026, 32 820, nr. 57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Reactie op verzoek commissie over afschrift brief Stichting ZZP Nederland, namens Alliantie CCO, m.b.t. behoud ruimte voor ondernemerschap in culturele en creatieve sector</dc:title>
    <meta:user-defined meta:name="OVERHEIDop.ParlID/DC.identifier">kst-32820-571</meta:user-defined>
    <meta:user-defined meta:name="OVERHEIDop.ondernummer">571</meta:user-defined>
    <meta:user-defined meta:name="DCTERMS.W3CDTF/DCTERMS.available">2026-05-18</meta:user-defined>
    <meta:user-defined meta:name="OVERHEIDop.KamerstukTypen/DC.type">Brief</meta:user-defined>
    <meta:user-defined meta:name="OVERHEIDop.dossiernummer">32820</meta:user-defined>
    <meta:user-defined meta:name="OVERHEIDop.configuratie">https://repository.officiele-overheidspublicaties.nl/MasterConfiguraties/MC-OEP-Kamerstuk-Web/1.10/xml/MC-OEP-Kamerstuk-Web.xml</meta:user-defined>
    <meta:user-defined meta:name="OVERHEIDop.documenttitel">Reactie op verzoek commissie over afschrift brief Stichting ZZP Nederland, namens Alliantie CCO, m.b.t. behoud ruimte voor ondernemerschap in culturele en creatieve sector</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Nieuwe visie cultuurbeleid; Brief regering; Reactie op verzoek commissie over afschrift brief Stichting ZZP Nederland, namens Alliantie CCO, m.b.t. behoud ruimte voor ondernemerschap in culturele en creatieve secto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