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793-89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793<text:tab/>Preventief gezondheidsbeleid</text:h>
      <text:h text:style-name="ifm_p_font.bold_size.9.06pt_mt.18.8mm_indent.-58.5mm_ifm" text:outline-level="1">Nr. 890
      <text:tab/>BRIEF VAN DE MINISTER VAN VOLKSGEZONDHEID, WELZIJN EN SPORT</text:h>
      <text:p text:style-name="ifm_p_mt.3.76mm_ifm">Aan de Voorzitter van de Tweede Kamer der Staten-Generaal</text:p>
      <text:p text:style-name="ifm_p_mt.3.76mm_ifm">Den Haag, 1 juni 2026</text:p>
      <text:p text:style-name="ifm_p_mt.3.76mm_ifm">Op 22 april 2026 heeft de vaste Kamercommissie voor Volksgezondheid, Welzijn en Sport verzocht om een reactie op de petitie «Rekening houden met toekomstige generaties: het kan wel» van het Amsterdam UMC. Met belangstelling heb ik kennisgenomen van deze petitie.</text:p>
      <text:p text:style-name="ifm_p_mt.3.76mm_ifm">In de petitie vraagt het Amsterdam UMC aandacht voor het belang van beleid dat rekening houdt met de gezondheid en welzijn van toekomstige generaties. Het Amsterdam UMC pleit in het bijzonder voor het versterken van intergenerationele gerechtigheid, onder meer via toetsingswetgeving, het investeren in een gezonde omgeving, door onder andere een preventiebeleid dat uitgaat van systeemdenken en bouwen aan een duurzame zorgsector voor toekomstige generaties.</text:p>
      <text:p text:style-name="ifm_p_mt.3.76mm_ifm">Als kabinet staan wij voor het werken aan de gezondste generatie ooit. Om dit doel te bereiken zetten wij in op preventie en welzijn. Daarbij is nadrukkelijk aandacht voor het creëren van een gezonde leefomgeving voor kinderen en jongeren.</text:p>
      <text:p text:style-name="ifm_p_mt.3.76mm_ifm">Een belangrijk voorbeeld hiervan is de aanpak Kansrijke Start. Met deze aanpak zet het kabinet in op het uitgangspunt dat ieder kind een kansrijke start verdient. Hierbij is specifieke aandacht voor gezinnen in een kwetsbare situatie. Vroege interventies hebben bewezen langdurig effect op gezondheid, ontwikkeling en welzijn en kunnen daarmee ook positieve effecten hebben voor volgende generaties. Daarnaast werkt het kabinet met de Samenhangende preventiestrategie aan een gezonde generatie in 2040, met bijzondere aandacht voor kinderen en jongvolwassenen. Binnen de omgevingen waarin kinderen en jongeren leren, leven en opgroeien, zoals thuis, op school en in de wijk, zetten wij in op het vanzelfsprekender maken van de gezonde keuze. Zo werkt het kabinet aan het wetsvoorstel om blootstelling aan marketing voor ongezonde voeding gericht op kinderen verder terug te dringen, wordt de leeftijdsgrens voor aanschaf van tabak en andere nicotine houdende producten verhoogd naar 21 jaar en werken we aan een wetsvoorstel zodat gemeenten de omgeving rondom scholen gezonder kunnen maken. Tevens zet het kabinet met de beleidsagenda «Gezondheid in alle beleidsdomeinen» in op een gezonde fysieke leefomgeving. Daarbij ligt de focus op het beter beschermen van gezondheid tegen negatieve effecten uit de leefomgeving en een ruimtelijke inrichting die de gezondheid beschermt en een gezonde leefstijl bevordert. Over deze inzet is de Kamer recent geïnformeerd in de voortgangsrapportage «Gezondheid in alle beleidsdomeinen».<text:note text:id="ID-1251813-d40e82" text:note-class="footnote"><text:note-citation text:label="1 ">1</text:note-citation><text:note-body><text:p text:style-name="ifm_p_font.normal_size.6.93pt_mt..5mm_indent.-0.1161in_mleft.0.1161in_ifm">Kamerstukken II 2025/26, 32 793, nr. 880.</text:p></text:note-body></text:note></text:p>
      <text:p text:style-name="ifm_p_mt.3.76mm_ifm">Vanuit het programma Duurzaamheid en Gezondheid heeft het Ministerie van VWS de afgelopen jaren ingezet op de verduurzaming van de zorgsector. Zo is er het Uitvoeringsprogramma verduurzaming (publieke) zorg en welzijn (2024–2026) met daarin de inzet van VWS op verduurzaming van de zorg. Tevens is in 2022 samen met het zorgveld de Green Deal Duurzame Zorg 3.0 (looptijd tot 31/10/2026) opgesteld, welke tot nu toe door meer dan 700 zorgaanbieders, brancheorganisaties, kennisinstellingen, bedrijven en overheden is getekend. Met deze samenwerking committeren partijen zich aan concrete doelstellingen en acties om de zorg toekomstbestendig en duurzamer te maken.</text:p>
      <text:p text:style-name="ifm_p_mt.3.76mm_ifm">Ten aanzien van het voorstel van het Amsterdam UMC om bij alle beleidsplannen rekening te houden met de gevolgen voor gezondheid voor huidige en toekomstige generaties, bestaan er al verschillende manieren om langetermijneffecten van gezondheid mee te nemen in besluitvorming. Zo werken de drie planbureaus (SCP, PBL en CPB) sinds 2021 samen om de effecten van voorgenomen beleid op de brede welvaart, waaronder gezondheid, in kaart te kunnen brengen. Het ontwikkelen van een instrumentarium om vanuit een bredewelvaartsperspectief vooruit te kijken naar toekomstige effecten van beleid is echter zeer complex en tijdrovend.</text:p>
      <text:p text:style-name="ifm_p_mt.3.76mm_ifm">Een belangrijke stap om gezondheid breder en consistenter te betrekken bij beleidsvorming is de ontwikkeling van het investeringsmodel voor preventie. Het doel van dit model is om een concreet beleidsinstrument te bieden waarin de kosten, baten en gezondheidseffecten van beleid en interventies beter kunnen worden onderbouwd en beoordeeld.<text:note text:id="ID-1251813-d40e100" text:note-class="footnote"><text:note-citation text:label="2 ">2</text:note-citation><text:note-body><text:p text:style-name="ifm_p_font.normal_size.6.93pt_mt..5mm_indent.-0.1161in_mleft.0.1161in_ifm">Kamerstukken II, 2026/26, 32 793, nr. 878.</text:p></text:note-body></text:note></text:p>
      <text:p text:style-name="ifm_p_mt.3.76mm_ifm">Het kabinet waardeert de inzet van het Amsterdam UMC op het thema gezonde toekomst en de aandacht die zij hiervoor vragen. Het is belangrijk dat de bewustwording groeit dat de keuzes die wij vandaag maken invloed hebben op de gezondheid en leefomgeving van toekomstige generaties.</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793, nr. 890<text:tab/><text:page-number text:select-page="current"/></text:p>
      </style:footer>
    </style:master-page>
    <style:master-page xmlns:sdu-fn="http://schema.sdu.nl/2011/07/functions" style:name="Landscape" style:page-layout-name="landscape-margin-text">
      <style:footer>
        <text:p text:style-name="footer">Tweede Kamer, vergaderjaar 2025-2026, 32 793, nr. 89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reventief gezondheidsbeleid; Brief regering; Reactie op verzoek commissie inzake petitie 'Rekening houden met toekomstige generaties het kan wel'</dc:title>
    <meta:user-defined meta:name="OVERHEIDop.ParlID/DC.identifier">kst-32793-890</meta:user-defined>
    <meta:user-defined meta:name="OVERHEIDop.ondernummer">890</meta:user-defined>
    <meta:user-defined meta:name="DCTERMS.W3CDTF/DCTERMS.available">2026-06-03</meta:user-defined>
    <meta:user-defined meta:name="OVERHEIDop.KamerstukTypen/DC.type">Brief</meta:user-defined>
    <meta:user-defined meta:name="OVERHEIDop.dossiernummer">32793</meta:user-defined>
    <meta:user-defined meta:name="OVERHEIDop.configuratie">https://repository.officiele-overheidspublicaties.nl/MasterConfiguraties/MC-OEP-Kamerstuk-Web/1.10/xml/MC-OEP-Kamerstuk-Web.xml</meta:user-defined>
    <meta:user-defined meta:name="OVERHEIDop.documenttitel">Reactie op verzoek commissie inzake petitie 'Rekening houden met toekomstige generaties het kan wel'</meta:user-defined>
    <meta:user-defined meta:name="OVERHEIDop.indiener">S.T.M. Hermans</meta:user-defined>
    <meta:user-defined meta:name="OVERHEIDop.dossiertitel">Preventief gezondheids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Preventief gezondheidsbeleid; Brief regering; Reactie op verzoek commissie inzake petitie 'Rekening houden met toekomstige generaties het kan wel'</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