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140-32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140<text:tab/>Herziening Belastingstelsel</text:h>
      <text:h text:style-name="ifm_p_font.bold_size.9.06pt_mt.18.8mm_indent.-58.5mm_ifm" text:outline-level="1">Nr. 329
      <text:tab/>MOTIE VAN HET LID VLOTTES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de Wet werkelijk rendement een stelsel bevat van een vermogenswinstbelasting én een vermogensaanwasbelasting;</text:p>
      <text:p text:style-name="ifm_p_mt.3.76mm_ifm">overwegende dat de aanpassingen omtrent de Wet werkelijk rendement het huidige stelsel van «papieren winstbelasting» in stand laten en derhalve nog geen begin van een oplossing zijn;</text:p>
      <text:p text:style-name="ifm_p_mt.3.76mm_ifm">verzoekt de regering over te stappen op een box 3-stelsel waarbij géén papieren winst wordt belast,</text:p>
      <text:p text:style-name="ifm_p_mt.3.76mm_ifm">en gaat over tot de orde van de dag.</text:p>
      <text:p text:style-name="ifm_p_mt.3.76mm_ifm">Vlotte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140, nr. 32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140, nr. 32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Herziening Belastingstelsel; Motie; Motie van het lid Vlottes over overstappen op een box 3-stelsel waarbij geen papieren winst wordt belast</dc:title>
    <meta:user-defined meta:name="OVERHEIDop.ParlID/DC.identifier">kst-32140-329</meta:user-defined>
    <meta:user-defined meta:name="OVERHEIDop.ondernummer">329</meta:user-defined>
    <meta:user-defined meta:name="DCTERMS.W3CDTF/DCTERMS.available">2026-07-03</meta:user-defined>
    <meta:user-defined meta:name="OVERHEIDop.KamerstukTypen/DC.type">Motie</meta:user-defined>
    <meta:user-defined meta:name="OVERHEIDop.dossiernummer">3214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Vlottes over overstappen op een box 3-stelsel waarbij geen papieren winst wordt belast</meta:user-defined>
    <meta:user-defined meta:name="OVERHEIDop.indiener">E. Vlottes</meta:user-defined>
    <meta:user-defined meta:name="OVERHEIDop.dossiertitel">Herziening Belastingstelsel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Herziening Belastingstelsel; Motie; Motie van het lid Vlottes over overstappen op een box 3-stelsel waarbij geen papieren winst wordt belast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lasting</meta:user-defined>
    <meta:user-defined meta:name="OVERHEIDop.versieInformatie"/>
  </office:meta>
</office:document-meta>
</file>