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140-31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140<text:tab/>Herziening Belastingstelsel</text:h>
      <text:h text:style-name="ifm_p_font.bold_size.9.06pt_mt.18.8mm_indent.-58.5mm_ifm" text:outline-level="1">Nr. 316
      <text:tab/>MOTIE VAN HET LID STULTIENS C.S.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sommige begrotingswetten voor 2026 pas zeer recent zijn aangenomen;</text:p>
      <text:p text:style-name="ifm_p_mt.3.76mm_ifm">van mening dat beide Kamers zich over de belastingwetten en begrotingswetten moeten kunnen uitspreken voordat het betreffende begrotingsjaar begint;</text:p>
      <text:p text:style-name="ifm_p_mt.3.76mm_ifm">verzoekt de regering er alles aan te doen om voor 1 januari 2027 de belastingwetten en begrotingswetten van begrotingsjaar 2027 in beide Kamers behandeld te hebben,</text:p>
      <text:p text:style-name="ifm_p_mt.3.76mm_ifm">en gaat over tot de orde van de dag.</text:p>
      <text:p text:style-name="ifm_p_mt.3.76mm_ifm">Stultiens</text:p>
      <text:p text:style-name="ifm_p_ifm">Vermeer</text:p>
      <text:p text:style-name="ifm_p_ifm">Stoff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140, nr. 31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140, nr. 31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Herziening Belastingstelsel; Motie; Motie van het lid Stultiens c.s. over er alles aan te doen om voor 1 januari 2027 de belastingwetten en begrotingswetten van begrotingsjaar 2027 in beide Kamers behandeld te hebben</dc:title>
    <meta:user-defined meta:name="OVERHEIDop.ParlID/DC.identifier">kst-32140-316</meta:user-defined>
    <meta:user-defined meta:name="OVERHEIDop.ondernummer">316</meta:user-defined>
    <meta:user-defined meta:name="DCTERMS.W3CDTF/DCTERMS.available">2026-07-03</meta:user-defined>
    <meta:user-defined meta:name="OVERHEIDop.KamerstukTypen/DC.type">Motie</meta:user-defined>
    <meta:user-defined meta:name="OVERHEIDop.dossiernummer">3214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Stultiens c.s. over er alles aan te doen om voor 1 januari 2027 de belastingwetten en begrotingswetten van begrotingsjaar 2027 in beide Kamers behandeld te hebben</meta:user-defined>
    <meta:user-defined meta:name="OVERHEIDop.indiener">C. Stoffer</meta:user-defined>
    <meta:user-defined meta:name="OVERHEIDop.indiener">H. Vermeer</meta:user-defined>
    <meta:user-defined meta:name="OVERHEIDop.indiener">L.C.J. Stultiens</meta:user-defined>
    <meta:user-defined meta:name="OVERHEIDop.dossiertitel">Herziening Belastingstelse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Herziening Belastingstelsel; Motie; Motie van het lid Stultiens c.s. over er alles aan te doen om voor 1 januari 2027 de belastingwetten en begrotingswetten van begrotingsjaar 2027 in beide Kamers behandeld te hebb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op.versieInformatie"/>
  </office:meta>
</office:document-meta>
</file>