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mt.5.08mm_ifm" style:family="paragraph" style:name="ifm_p_mt.5.08mm_ifm" style:parent-style-name="Basis">
      <style:paragraph-properties fo:margin-top="5.08mm"/>
      <style:text-properties/>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3.5mm" text:anchor-type="page" text:anchor-page-number="1">
        <draw:text-box fo:min-height="0.2in">
          <text:p text:style-name="frillblok">kst-31935-97</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1 935<text:tab/> Beleidsdoorlichting Financiën</text:h>
      <text:h text:style-name="ifm_p_font.bold_size.9.06pt_mt.18.8mm_indent.-58.5mm_ifm" text:outline-level="1">Nr. 97
      <text:tab/>BRIEF VAN DE MINISTER VAN FINANCIËN</text:h>
      <text:p text:style-name="ifm_p_mt.3.76mm_ifm">Aan de Voorzitter van de Tweede Kamer der Staten-Generaal</text:p>
      <text:p text:style-name="ifm_p_mt.3.76mm_ifm">Den Haag, 20 mei 2026</text:p>
      <text:p text:style-name="ifm_p_mt.3.76mm_ifm">Evalueren is essentieel voor een lerende overheid. Bereikt beleid het gewenste effect? Gaat dat tegen de laagst mogelijke kosten? En wat is de impact van het overheidsoptreden op de doelgroep? Evaluaties verschaffen burgers, bedrijven, beleidsmakers en uw Kamer inzicht in de effecten en knelpunten van het gevoerde beleid en daarmee de besteding van publieke middelen. De geleerde lessen komen weer aan bod bij de ontwikkeling van nieuw beleid. Zo kan de kwaliteit van publieke voorzieningen, beleid en regelgeving steeds verder worden aangescherpt.</text:p>
      <text:p text:style-name="ifm_p_mt.3.76mm_ifm">Ik vind het belangrijk om de aanbevelingen van evaluaties mee te nemen in de (door)ontwikkeling van beleid en uw Kamer hierbij te betrekken. Vorig jaar informeerde ik u hierover voor het eerst. Deze jaarlijkse brief bevat een overzicht van de opvolging van de in de kabinetsreactie overgenomen aanbevelingen van de periodieke rapportages en beleidsdoorlichtingen die de afgelopen twee jaar zijn afgerond binnen mijn departement. Deze evaluaties brengen ten minste elke zeven jaar de opgedane inzichten op een beleidsthema samen. Door de opvolging van periodieke rapportages en beleidsdoorlichtingen te volgen, blijven de aanbevelingen van deze evaluaties onder de aandacht, en kan de voortgang meegenomen worden in beleidsdiscussies en besluitvorming. Deze brief geeft invulling aan de acties die in de brief <text:span text:style-name="ifm_span_font.italic_ifm">Versterking rijksbrede evaluatiestelsel</text:span> (kamerstuk 31 865, nr. 267) worden aangekondigd, naar aanleiding van de motie-Van Vroonhoven/Vermeer (19 december 2023; kamerstuk 36 470, nr. 6). In de bijlage van deze brief is ook aandacht voor de besparingsvarianten die worden uitgewerkt in de periodieke rapportages en beleidsdoorlichtingen. Dit geeft invulling aan de uitwerking van de motie-Van Eijk (kamerstuk 31 865, nr. 295). De Kamer vervult zelf ook een belangrijke rol in het evaluatiestelsel en ik hoop dat deze brief bijdraagt aan het gesprek over beter beleid.</text:p>
      <text:p text:style-name="ifm_p_mt.3.76mm_ifm">In aanvulling op het jaarverslag 2025 stuur ik u dit jaar de opvolging van de periodieke rapportages en beleidsdoorlichtingen die de afgelopen twee jaar zijn afgerond. Dit betreft de <text:span text:style-name="ifm_span_font.italic_ifm">Periodieke rapportage Schuldfinanciering</text:span>, <text:span text:style-name="ifm_span_font.italic_ifm">Periodieke rapportage Crisismaatregelen COVID-19 pandemie IFI's en Europese instellingen, Beleidsdoorlichting Toezicht Belastingdienst </text:span>en de <text:span text:style-name="ifm_span_font.italic_ifm">Periodieke rapportage Kasbeheer</text:span>. Voor de <text:span text:style-name="ifm_span_font.italic_ifm">Periodieke rapportage Stabiele, integere en betrouwbare financiële markten </text:span>geldt dat het onderliggende onderzoek reeds is uitgevoerd maar de evaluatie nog niet naar de Kamer is verzonden door vertraging in de afrondende fase. De afronding van de evaluatie wordt binnenkort verwacht.</text:p>
      <text:p text:style-name="ifm_p_mt.5.08mm_ifm">De Minister van Financiën,<text:line-break/>E.<text:s/>Heinen</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1 935, nr. 97<text:tab/><text:page-number text:select-page="current"/></text:p>
      </style:footer>
    </style:master-page>
    <style:master-page xmlns:sdu-fn="http://schema.sdu.nl/2011/07/functions" style:name="Landscape" style:page-layout-name="landscape-margin-text">
      <style:footer>
        <text:p text:style-name="footer">Tweede Kamer, vergaderjaar 2025-2026, 31 935, nr. 97<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Beleidsdoorlichting Financiën; Brief regering; Opvolging in beeld: Periodieke rapportages ministerie van Financiën vanaf 2024</dc:title>
    <meta:user-defined meta:name="OVERHEIDop.ParlID/DC.identifier">kst-31935-97</meta:user-defined>
    <meta:user-defined meta:name="OVERHEIDop.ondernummer">97</meta:user-defined>
    <meta:user-defined meta:name="DCTERMS.W3CDTF/DCTERMS.available">2026-06-01</meta:user-defined>
    <meta:user-defined meta:name="OVERHEIDop.KamerstukTypen/DC.type">Brief</meta:user-defined>
    <meta:user-defined meta:name="OVERHEIDop.dossiernummer">31935</meta:user-defined>
    <meta:user-defined meta:name="OVERHEIDop.configuratie">https://repository.officiele-overheidspublicaties.nl/MasterConfiguraties/MC-OEP-Kamerstuk-Web/1.10/xml/MC-OEP-Kamerstuk-Web.xml</meta:user-defined>
    <meta:user-defined meta:name="OVERHEIDop.documenttitel">Opvolging in beeld: Periodieke rapportages ministerie van Financiën vanaf 2024</meta:user-defined>
    <meta:user-defined meta:name="OVERHEIDop.indiener">E. Heinen</meta:user-defined>
    <meta:user-defined meta:name="OVERHEIDop.dossiertitel">Beleidsdoorlichting Financiën</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5-20</meta:user-defined>
    <meta:user-defined meta:name="DC.title">Beleidsdoorlichting Financiën; Brief regering; Opvolging in beeld: Periodieke rapportages ministerie van Financiën vanaf 2024</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Economie | Handel</meta:user-defined>
    <meta:user-defined meta:name="OVERHEIDop.versieInformatie"/>
  </office:meta>
</office:document-meta>
</file>