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52
      <text:tab/>MOTIE VAN HET LID MOINAT C.S.</text:h>
      <text:p text:style-name="ifm_p_ifm">Voorgesteld 11 juni 2026</text:p>
      <text:p text:style-name="ifm_p_mt.3.76mm_ifm">De Kamer,</text:p>
      <text:p text:style-name="ifm_p_mt.3.76mm_ifm">gehoord de beraadslaging,</text:p>
      <text:p text:style-name="ifm_p_mt.3.76mm_ifm">constaterende dat kinderen nog steeds ernstig beschadigd worden doordat medewerkers, behandelaars, leidinggevenden en bestuurders binnen de jeugdzorg hun plichten verzaken terwijl signalen van onveiligheid bekend zijn;</text:p>
      <text:p text:style-name="ifm_p_mt.3.76mm_ifm">overwegende dat onderzoeken en rapporten geen kinderen beschermen en dat na jaren van analyseren de tijd van handelen is aangebroken;</text:p>
      <text:p text:style-name="ifm_p_mt.3.76mm_ifm">overwegende dat het opleggen van zware strafrechtelijke sancties een krachtig signaal afgeeft dat het beschadigen van kinderen nooit zonder gevolgen mag blijven en dat een dergelijk krachtig signaal thans ontbreekt;</text:p>
      <text:p text:style-name="ifm_p_mt.3.76mm_ifm">verzoekt de regering actief te bevorderen dat zowel jeugdzorginstellingen als medewerkers, behandelaars, leidinggevenden en bestuurders die kinderen door handelen of nalaten te handelen schade berokkenen, strafrechtelijk worden vervolgd en waar mogelijk de zwaarst passende strafrechtelijke sancties tegemoet kunnen zien,</text:p>
      <text:p text:style-name="ifm_p_mt.3.76mm_ifm">en gaat over tot de orde van de dag.</text:p>
      <text:p text:style-name="ifm_p_mt.3.76mm_ifm">Moinat</text:p>
      <text:p text:style-name="ifm_p_ifm">Schilder</text:p>
      <text:p text:style-name="ifm_p_ifm">Coenrad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52<text:tab/><text:page-number text:select-page="current"/></text:p>
      </style:footer>
    </style:master-page>
    <style:master-page xmlns:sdu-fn="http://schema.sdu.nl/2011/07/functions" style:name="Landscape" style:page-layout-name="landscape-margin-text">
      <style:footer>
        <text:p text:style-name="footer">Tweede Kamer, vergaderjaar 2025-2026, 31 839, nr. 115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Motie; Motie van het lid Moinat c.s. over strafrechtelijke vervolging van instellingen en personen die kinderen schade berokkenen</dc:title>
    <meta:user-defined meta:name="OVERHEIDop.ParlID/DC.identifier">kst-31839-1152</meta:user-defined>
    <meta:user-defined meta:name="OVERHEIDop.ondernummer">1152</meta:user-defined>
    <meta:user-defined meta:name="DCTERMS.W3CDTF/DCTERMS.available">2026-06-12</meta:user-defined>
    <meta:user-defined meta:name="OVERHEIDop.KamerstukTypen/DC.type">Motie</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Motie van het lid Moinat c.s. over strafrechtelijke vervolging van instellingen en personen die kinderen schade berokkenen</meta:user-defined>
    <meta:user-defined meta:name="OVERHEIDop.indiener">I. Coenradie</meta:user-defined>
    <meta:user-defined meta:name="OVERHEIDop.indiener">J.M.M. Schilder</meta:user-defined>
    <meta:user-defined meta:name="OVERHEIDop.indiener">N. Moinat</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eugdzorg; Motie; Motie van het lid Moinat c.s. over strafrechtelijke vervolging van instellingen en personen die kinderen schade berokken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