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1839-115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839<text:tab/>Jeugdzorg</text:h>
      <text:h text:style-name="ifm_p_font.bold_size.12.26pt_mt.7.52mm_indent.-58.5mm_ifm" text:outline-level="1">25 424<text:tab/>Geestelijke gezondheidszorg</text:h>
      <text:h text:style-name="ifm_p_font.bold_size.9.06pt_mt.18.8mm_indent.-58.5mm_ifm" text:outline-level="1">Nr. 1150
      <text:tab/>BRIEF VAN DE MINISTER VAN LANGDURIGE ZORG, JEUGD EN SPORT</text:h>
      <text:p text:style-name="ifm_p_mt.3.76mm_ifm">Aan de Voorzitter van de Tweede Kamer der Staten-Generaal</text:p>
      <text:p text:style-name="ifm_p_mt.3.76mm_ifm">Den Haag, 1 juni 2026</text:p>
      <text:p text:style-name="ifm_p_mt.3.76mm_ifm">De vaste commissie voor Volksgezondheid, Welzijn en Sport heeft gevraagd om een reactie op het bericht Jonge mensen met psychische problemen overlijden in hospice door stoppen met eten en drinken: «Heel erg zorgelijk». Inmiddels zijn ook vragen door het lid Westerveld (GroenLinks-PvdA) over het bericht beantwoord (2026Z04879). Met deze brief geef ik mede namens de Minister van Volksgezondheid, Welzijn en Sport reactie op het verzoek van de vaste commissie.</text:p>
      <text:p text:style-name="ifm_p_mt.3.76mm_ifm">Het kabinet vindt het beeld uit de rapportage erg zorgelijk en pijnlijk. Helemaal omdat het over jongvolwassenen gaat. Niet meer willen leven zegt iets over hoe ernstig iemands lijdensdruk is. Het is daarom des te belangrijker dat (jonge) mensen tijdig passende zorg en ondersteuning krijgen, die echt aansluit bij hun problematiek en zorgvraag.</text:p>
      <text:p text:style-name="ifm_p_mt.3.76mm_ifm">Het kabinet vindt het van belang dat hospices zich richten op hun kerntaak: het bieden van palliatieve terminale zorg aan mensen in de laatste levensfase (mensen met een levensverwachting van maximaal drie maanden). Daarbij past niet dat jongvolwassenen met psychische problematiek en een Bewust Stoppen met Eten Drinken-wens worden opgenomen. Hospicezorg is niet passend voor deze jongvolwassenen. Ik ga er dan ook van uit dat hospices in dergelijke situaties geen opname zullen bieden en dat deze jongvolwassenen elders en tijdig passende ondersteuning en zorg krijgen. Ook de koepelorganisaties Vrijwilligers Palliatieve Terminale Zorg Nederland (VPTZ) en Associatie Hospicezorg Nederland (AHzN) geven aan dat jongvolwassenen met dergelijke problematiek eerder in het zorgtraject passende hulp en begeleiding zouden moeten kunnen krijgen, zodat zij niet bij een hospice hoeven aan te kloppen.</text:p>
      <text:p text:style-name="ifm_p_mt.3.76mm_ifm">Het kabinet zet zich er stevig voor in dat de toegankelijkheid van de ggz verbetert, zeker voor mensen die kampen met ernstige en/of complexe problematiek. Zo zijn in het Aanvullend Zorg- en Welzijnsakkoord (AZWA) onder meer afspraken gemaakt over het vergroten van de behandelcapaciteit voor patiënten met een complexe zorgvraag en het schrappen van exclusiecriteria in de ggz. Ook gaat het kabinet aan de slag met het hervormen van de financiering en organisatie van de ggz, zodat er capaciteit in menskracht en budget komt voor complexe zorg. Bij de uitwerking hiervan zal het kabinet de probleemanalyse en beleidsopties uit het interdepartementaal beleidsonderzoek (IBO) Mentale gezondheid en ggz betrekken. Zoals door de Minister van VWS bij de begrotingsbehandeling is toegezegd, volgt voor de begrotingsbehandeling 2027 een kabinetsreactie op het IBO.</text:p>
      <text:p text:style-name="ifm_p_mt.5.08mm_ifm">De Minister van Langdurige Zorg, Jeugd en Sport,<text:line-break/>W.R.C.<text:s/>Ster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839, nr. 1150<text:tab/><text:page-number text:select-page="current"/></text:p>
      </style:footer>
    </style:master-page>
    <style:master-page xmlns:sdu-fn="http://schema.sdu.nl/2011/07/functions" style:name="Landscape" style:page-layout-name="landscape-margin-text">
      <style:footer>
        <text:p text:style-name="footer">Tweede Kamer, vergaderjaar 2025-2026, 31 839, nr. 115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Jeugdzorg; Brief regering; Reactie op verzoek commissie over bericht 'Jonge mensen met psychische problemen overlijden in hospice door stoppen met eten en drinken: 'Heel erg zorgelijk'”</dc:title>
    <meta:user-defined meta:name="OVERHEIDop.ParlID/DC.identifier">kst-31839-1150</meta:user-defined>
    <meta:user-defined meta:name="OVERHEIDop.ondernummer">1150</meta:user-defined>
    <meta:user-defined meta:name="DCTERMS.W3CDTF/DCTERMS.available">2026-06-03</meta:user-defined>
    <meta:user-defined meta:name="OVERHEIDop.KamerstukTypen/DC.type">Brief</meta:user-defined>
    <meta:user-defined meta:name="OVERHEIDop.dossiernummer">31839;25424</meta:user-defined>
    <meta:user-defined meta:name="OVERHEIDop.configuratie">https://repository.officiele-overheidspublicaties.nl/MasterConfiguraties/MC-OEP-Kamerstuk-Web/1.10/xml/MC-OEP-Kamerstuk-Web.xml</meta:user-defined>
    <meta:user-defined meta:name="OVERHEIDop.documenttitel">Reactie op verzoek commissie over bericht 'Jonge mensen met psychische problemen overlijden in hospice door stoppen met eten en drinken: 'Heel erg zorgelijk'”</meta:user-defined>
    <meta:user-defined meta:name="OVERHEIDop.indiener">W.R.C. Sterk</meta:user-defined>
    <meta:user-defined meta:name="OVERHEIDop.dossiertitel">Jeugdzo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1</meta:user-defined>
    <meta:user-defined meta:name="DC.title">Jeugdzorg; Brief regering; Reactie op verzoek commissie over bericht 'Jonge mensen met psychische problemen overlijden in hospice door stoppen met eten en drinken: 'Heel erg zorgelijk'”</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Jongeren</meta:user-defined>
    <meta:user-defined meta:name="OVERHEIDop.versieInformatie"/>
  </office:meta>
</office:document-meta>
</file>