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1305-563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1 305<text:tab/>Mobiliteitsbeleid</text:h>
      <text:h text:style-name="ifm_p_font.bold_size.9.06pt_mt.18.8mm_indent.-58.5mm_ifm" text:outline-level="1">Nr. 563
      <text:tab/>GEWIJZIGDE MOTIE VAN HET LID DE HOOP TER VERVANGING VAN DIE GEDRUKT ONDER NR. 545</text:h>
      <text:p text:style-name="ifm_p_ifm">Voorgesteld 2 juli 2026</text:p>
      <text:p text:style-name="ifm_p_mt.3.76mm_ifm">De Kamer,</text:p>
      <text:p text:style-name="ifm_p_mt.3.76mm_ifm">gehoord de beraadslaging,</text:p>
      <text:p text:style-name="ifm_p_mt.3.76mm_ifm">verzoekt de regering om instrumenten, zoals een planbatenheffing, om infrastructuurprojecten te bekostigen, te onderzoeken en de Kamer voor het einde van het jaar over de voortgang hiervan te informeren,</text:p>
      <text:p text:style-name="ifm_p_mt.3.76mm_ifm">en gaat over tot de orde van de dag.</text:p>
      <text:p text:style-name="ifm_p_mt.3.76mm_ifm">De Hoop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1 305, nr. 563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1 305, nr. 563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Mobiliteitsbeleid; Motie (gewijzigd/nader); Gewijzigde motie van het lid De Hoop over het onderzoeken van instrumenten om infrastructuurprojecten te bekostigen (t.v.v. 31305-545)</dc:title>
    <meta:user-defined meta:name="OVERHEIDop.ParlID/DC.identifier">kst-31305-563</meta:user-defined>
    <meta:user-defined meta:name="OVERHEIDop.ondernummer">563</meta:user-defined>
    <meta:user-defined meta:name="DCTERMS.W3CDTF/DCTERMS.available">2026-07-03</meta:user-defined>
    <meta:user-defined meta:name="OVERHEIDop.KamerstukTypen/DC.type">Motie</meta:user-defined>
    <meta:user-defined meta:name="OVERHEIDop.dossiernummer">31305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Gewijzigde motie van het lid De Hoop over het onderzoeken van instrumenten om infrastructuurprojecten te bekostigen (t.v.v. 31305-545)</meta:user-defined>
    <meta:user-defined meta:name="OVERHEIDop.indiener">H.E. de Hoop</meta:user-defined>
    <meta:user-defined meta:name="OVERHEIDop.dossiertitel">Mobiliteitsbeleid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2</meta:user-defined>
    <meta:user-defined meta:name="DC.title">Mobiliteitsbeleid; Motie (gewijzigd/nader); Gewijzigde motie van het lid De Hoop over het onderzoeken van instrumenten om infrastructuurprojecten te bekostigen (t.v.v. 31305-545)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Verkeer | Weg</meta:user-defined>
    <meta:user-defined meta:name="OVERHEIDop.versieInformatie"/>
  </office:meta>
</office:document-meta>
</file>