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31293-87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293<text:tab/>Primair Onderwijs</text:h>
      <text:h text:style-name="ifm_p_font.bold_size.9.06pt_mt.18.8mm_indent.-58.5mm_ifm" text:outline-level="1">Nr. 873
      <text:tab/>BRIEF VAN DE STAATSSECRETARIS VAN ONDERWIJS, CULTUUR EN WETENSCHAP</text:h>
      <text:p text:style-name="ifm_p_mt.3.76mm_ifm">Aan de Voorzitter van de Tweede Kamer der Staten-Generaal</text:p>
      <text:p text:style-name="ifm_p_mt.3.76mm_ifm">Den Haag, 1 mei 2026</text:p>
      <text:p text:style-name="ifm_p_mt.3.76mm_ifm">Op 9 december 2025 is uw Kamer geïnformeerd over de constatering van wanbeheer bij Stichting Mares Beheer (hierna: SMB), het bevoegd gezag van basisschool De Verwondering Voorne in Vierpolders.<text:note text:id="ID-1247155-d40e63" text:note-class="footnote"><text:note-citation text:label="1 ">1</text:note-citation><text:note-body><text:p text:style-name="ifm_p_font.normal_size.6.93pt_mt..5mm_indent.-0.1161in_mleft.0.1161in_ifm"><text:span text:style-name="ifm_span_font.italic_size.6.93pt_ifm">Kamerstukken II,</text:span> 2025–2026, 31 293, nr. 859</text:p></text:note-body></text:note> Vanwege de ernst van de situatie heeft de Inspectie van het Onderwijs (hierna: inspectie) de regie over dit dossier overgedragen aan het bestuursdepartement, zodat er maatregelen genomen kunnen worden die buiten de bevoegdheid van de inspectie vallen.</text:p>
      <text:h text:style-name="ifm_p_font.italic_mt.3.76mm_page.keep-with-next_ifm" text:outline-level="1">Ontwikkelingen tot nu toe</text:h>
      <text:p text:style-name="ifm_p_mt.3.76mm_ifm">De inspectie constateert in haar rapport financieel wanbeleid, waardoor de continuïteit van het onderwijs onvoldoende gewaarborgd wordt. Verder constateert de inspectie wanbeheer ten aanzien van de bestuurlijke kwaliteitszorg. De inspectie concludeert dat langdurig en in ernstige mate niet de maatregelen zijn getroffen die noodzakelijk zijn voor de kwaliteit en goede voortgang van het onderwijs.</text:p>
      <text:p text:style-name="ifm_p_mt.3.76mm_ifm">Dit alles heeft tot gevolg dat grote risico’s zijn ontstaan voor de continuïteit van het onderwijs op de school. De inspectie en mijn ministerie hebben naar aanleiding van het rapport gesprekken gevoerd met het bestuur en de Raad van Toezicht en (financiële) informatie opgevraagd. Ook heb ik na een formele informatievordering vanuit de inspectie een last onder dwangsom opgelegd aan SMB. Vanwege de ontbrekende jaarverslaggeving wordt ten slotte al sinds september 2024 een deel van de maandelijkse bekostiging van SMB ingehouden.</text:p>
      <text:h text:style-name="ifm_p_font.italic_mt.3.76mm_page.keep-with-next_ifm" text:outline-level="1">Nieuw bestuur</text:h>
      <text:p text:style-name="ifm_p_mt.3.76mm_ifm">Ondanks deze interventies blijft herstel uit. Om deze impasse te doorbreken heeft de voormalig bestuurder van SMB zijn taken overgedragen aan een interim-bestuurder. Gezien de complexiteit van de casus is een kandidaat geworven die lijkt te beschikken over de benodigde ervaring en financiële expertise om orde op zaken te stellen. De bestuurder is conform de daarvoor geldende procedures en met instemming van de medezeggenschapsraad benoemd. Ook het enige resterende lid van de Raad van Toezicht zal terugtreden. Het interim-bestuur zal zorgdragen voor een nieuwe intern toezichthouder.</text:p>
      <text:p text:style-name="ifm_p_mt.3.76mm_ifm">Ik hoop en verwacht dat er met deze bestuurswissel spoedig een einde komt aan het wanbeheer en dat alle tekortkomingen worden opgelost. Voorop staat dat de leerlingen recht hebben op kwalitatief goed onderwijs. Zij mogen onder geen enkele omstandigheid in hun ontwikkeling last houden van het wanbeheer. De interim-bestuurder zal onderzoeken wat er nodig is om de leerlingen van De Verwondering ook in de toekomst kwalitatief goed onderwijs te kunnen bieden. In het licht van deze ontwikkelingen wordt het traject van bekostigingssancties gepauzeerd.</text:p>
      <text:p text:style-name="ifm_p_mt.3.76mm_ifm">Ik licht uw Kamer nader in zodra daar aanleiding toe bestaat.</text:p>
      <text:p text:style-name="ifm_p_mt.5.08mm_ifm">De Staatssecretaris van Onderwijs, Cultuur en Wetenschap,<text:line-break/>J.Z.C.M.<text:s/>Tiel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293, nr. 873<text:tab/><text:page-number text:select-page="current"/></text:p>
      </style:footer>
    </style:master-page>
    <style:master-page xmlns:sdu-fn="http://schema.sdu.nl/2011/07/functions" style:name="Landscape" style:page-layout-name="landscape-margin-text">
      <style:footer>
        <text:p text:style-name="footer">Tweede Kamer, vergaderjaar 2025-2026, 31 293, nr. 87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rimair Onderwijs; Brief regering; Nieuw bestuur Stichting Mares Beheer</dc:title>
    <meta:user-defined meta:name="OVERHEIDop.ParlID/DC.identifier">kst-31293-873</meta:user-defined>
    <meta:user-defined meta:name="OVERHEIDop.ondernummer">873</meta:user-defined>
    <meta:user-defined meta:name="DCTERMS.W3CDTF/DCTERMS.available">2026-05-11</meta:user-defined>
    <meta:user-defined meta:name="OVERHEIDop.KamerstukTypen/DC.type">Brief</meta:user-defined>
    <meta:user-defined meta:name="OVERHEIDop.dossiernummer">31293</meta:user-defined>
    <meta:user-defined meta:name="OVERHEIDop.configuratie">https://repository.officiele-overheidspublicaties.nl/MasterConfiguraties/MC-OEP-Kamerstuk-Web/1.10/xml/MC-OEP-Kamerstuk-Web.xml</meta:user-defined>
    <meta:user-defined meta:name="OVERHEIDop.documenttitel">Nieuw bestuur Stichting Mares Beheer</meta:user-defined>
    <meta:user-defined meta:name="OVERHEIDop.indiener">J.Z.C.M. Tielen</meta:user-defined>
    <meta:user-defined meta:name="OVERHEIDop.dossiertitel">Primair Onderwij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01</meta:user-defined>
    <meta:user-defined meta:name="DC.title">Primair Onderwijs; Brief regering; Nieuw bestuur Stichting Mares Beheer</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Basisonderwijs</meta:user-defined>
    <meta:user-defined meta:name="OVERHEID.TaxonomieBeleidsagenda/OVERHEID.category">Onderwijs en wetenschap | Overige vormen van onderwijs</meta:user-defined>
    <meta:user-defined meta:name="OVERHEIDop.versieInformatie"/>
  </office:meta>
</office:document-meta>
</file>