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75-2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75<text:tab/>Zee- en kustvisserij</text:h>
      <text:h text:style-name="ifm_p_font.bold_size.9.06pt_mt.18.8mm_indent.-58.5mm_ifm" text:outline-level="1">Nr. 238
      <text:tab/>BRIEF VAN DE STAATSSECRETARIS VAN LANDBOUW, VISSERIJ, VOEDSELZEKERHEID EN NATUUR</text:h>
      <text:p text:style-name="ifm_p_mt.3.76mm_ifm">Aan de Voorzitter van de Tweede Kamer der Staten-Generaal</text:p>
      <text:p text:style-name="ifm_p_mt.3.76mm_ifm">Den Haag, 2 juni 2026</text:p>
      <text:p text:style-name="ifm_p_mt.3.76mm_ifm">Met deze brief informeer ik uw Kamer over de openstelling op 31 juli 2026 van de subsidiemodule voor innovatie in de aquacultuursector onder het Europees Fonds voor Maritieme Zaken, Visserij en Aquacultuur (EMFAF). Gezien de grote belangstelling voor de subsidiemodule in zowel 2024 als 2025 (Kamerstuk 29 675, nr. 228 en Kamerstuk 29 675, nr. 233), wordt deze nogmaals opengesteld.</text:p>
      <text:p text:style-name="ifm_p_mt.3.76mm_ifm">De subsidiemodule voor innovatie in de aquacultuursector is bedoeld voor duurzame groei en verduurzaming van deze sector. De aanvragen moeten voldoen aan de randvoorwaarden van de subsidiemodule en worden vervolgens door een onafhankelijke adviescommissie gerangschikt aan de hand van verschillende selectiecriteria. Dit waarborgt dat subsidies worden toegekend aan de meest veelbelovende projecten. Om ervoor te zorgen dat de resultaten van een innovatieproject betrouwbaar zijn, is de betrokkenheid van een kennisinstelling die de resultaten valideert verplicht.</text:p>
      <text:p text:style-name="ifm_p_mt.3.76mm_ifm">Voor de subsidiemodule voor innovatie in de aquacultuursector is een budget van € 3,3 miljoen beschikbaar. Het subsidiepercentage is 75% en het maximale subsidiebedrag per project bedraagt € 500.000. Aanvragen met kosten van minder dan € 150.000 komen niet in aanmerking voor subsidie. Deze subsidiemodule zal van 31 juli 2026 tot en met 29 oktober 2026 opengesteld worden voor (aquacultuur)ondernemingen, kennisinstellingen, verenigingen, coöperaties en stichtingen. De tot de doelgroep behorende partijen kunnen er ook voor kiezen om een samenwerkingsverband aan te gaan.</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75, nr. 238<text:tab/><text:page-number text:select-page="current"/></text:p>
      </style:footer>
    </style:master-page>
    <style:master-page xmlns:sdu-fn="http://schema.sdu.nl/2011/07/functions" style:name="Landscape" style:page-layout-name="landscape-margin-text">
      <style:footer>
        <text:p text:style-name="footer">Tweede Kamer, vergaderjaar 2025-2026, 29 675, nr. 2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Zee- en kustvisserij; Brief regering; Heropenstelling van de subsidiemodule voor innovatie in de aquacultuursector</dc:title>
    <meta:user-defined meta:name="OVERHEIDop.ParlID/DC.identifier">kst-29675-238</meta:user-defined>
    <meta:user-defined meta:name="OVERHEIDop.ondernummer">238</meta:user-defined>
    <meta:user-defined meta:name="DCTERMS.W3CDTF/DCTERMS.available">2026-06-17</meta:user-defined>
    <meta:user-defined meta:name="OVERHEIDop.KamerstukTypen/DC.type">Brief</meta:user-defined>
    <meta:user-defined meta:name="OVERHEIDop.dossiernummer">29675</meta:user-defined>
    <meta:user-defined meta:name="OVERHEIDop.configuratie">https://repository.officiele-overheidspublicaties.nl/MasterConfiguraties/MC-OEP-Kamerstuk-Web/1.10/xml/MC-OEP-Kamerstuk-Web.xml</meta:user-defined>
    <meta:user-defined meta:name="OVERHEIDop.documenttitel">Heropenstelling van de subsidiemodule voor innovatie in de aquacultuursector</meta:user-defined>
    <meta:user-defined meta:name="OVERHEIDop.indiener">S.P.A. Erkens</meta:user-defined>
    <meta:user-defined meta:name="OVERHEIDop.dossiertitel">Zee- en kustvisserij</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Zee- en kustvisserij; Brief regering; Heropenstelling van de subsidiemodule voor innovatie in de aquacultuursecto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