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4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43
      <text:tab/>MOTIE VAN DE LEDEN COENRADIE EN VAN DER PLAS</text:h>
      <text:p text:style-name="ifm_p_ifm">Voorgesteld 2 juli 2026</text:p>
      <text:p text:style-name="ifm_p_mt.3.76mm_ifm">De Kamer,</text:p>
      <text:p text:style-name="ifm_p_mt.3.76mm_ifm">gehoord de beraadslaging,</text:p>
      <text:p text:style-name="ifm_p_mt.3.76mm_ifm">overwegende dat binnen de politieorganisatie sprake is van een groeiende kloof tussen werkvloer en leiding;</text:p>
      <text:p text:style-name="ifm_p_mt.3.76mm_ifm">overwegende dat veel mbo-opgeleide politiemedewerkers beschikken over ruime praktijkervaring, vakmanschap en ontwikkelbare competenties, maar in hun loopbaan tegen formele opleidings- en functie-eisen aanlopen;</text:p>
      <text:p text:style-name="ifm_p_mt.3.76mm_ifm">overwegende dat goed leiderschap, loopbaanperspectief en doorgroeimogelijkheden essentieel zijn voor het behoud van ervaren en gemotiveerde politiemedewerkers;</text:p>
      <text:p text:style-name="ifm_p_mt.3.76mm_ifm">verzoekt de regering om samen met de korpsleiding te komen tot een plan van aanpak gericht op het beter selecteren, opleiden, begeleiden en beoordelen van leidinggevenden binnen de politie en daarbij ook te bezien hoe vakmanschap, ervaring en ontwikkelbare competenties beter kunnen worden benut in de interne doorstroom van politiemedewerkers,</text:p>
      <text:p text:style-name="ifm_p_mt.3.76mm_ifm">en gaat over tot de orde van de dag.</text:p>
      <text:p text:style-name="ifm_p_mt.3.76mm_ifm">Coenradie</text:p>
      <text:p text:style-name="ifm_p_ifm">Van der Pla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43<text:tab/><text:page-number text:select-page="current"/></text:p>
      </style:footer>
    </style:master-page>
    <style:master-page xmlns:sdu-fn="http://schema.sdu.nl/2011/07/functions" style:name="Landscape" style:page-layout-name="landscape-margin-text">
      <style:footer>
        <text:p text:style-name="footer">Tweede Kamer, vergaderjaar 2025-2026, 29 628, nr. 134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de leden Coenradie en Van der Plas over een plan van aanpak gericht op het beter selecteren, opleiden, begeleiden en beoordelen van leidinggevenden binnen de politie</dc:title>
    <meta:user-defined meta:name="OVERHEIDop.ParlID/DC.identifier">kst-29628-1343</meta:user-defined>
    <meta:user-defined meta:name="OVERHEIDop.ondernummer">1343</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de leden Coenradie en Van der Plas over een plan van aanpak gericht op het beter selecteren, opleiden, begeleiden en beoordelen van leidinggevenden binnen de politie</meta:user-defined>
    <meta:user-defined meta:name="OVERHEIDop.indiener">C.A.M. van der Plas</meta:user-defined>
    <meta:user-defined meta:name="OVERHEIDop.indiener">I. Coenradie</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de leden Coenradie en Van der Plas over een plan van aanpak gericht op het beter selecteren, opleiden, begeleiden en beoordelen van leidinggevenden binnen de polit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