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42
      <text:tab/>MOTIE VAN DE LEDEN COENRADIE EN VAN DER PLAS</text:h>
      <text:p text:style-name="ifm_p_ifm">Voorgesteld 2 juli 2026</text:p>
      <text:p text:style-name="ifm_p_mt.3.76mm_ifm">De Kamer,</text:p>
      <text:p text:style-name="ifm_p_mt.3.76mm_ifm">gehoord de beraadslaging,</text:p>
      <text:p text:style-name="ifm_p_mt.3.76mm_ifm">overwegende dat politiemedewerkers tijdens hun werkzaamheden regelmatig worden geconfronteerd met ingrijpende en traumatische gebeurtenissen;</text:p>
      <text:p text:style-name="ifm_p_mt.3.76mm_ifm">overwegende dat het vroegtijdig herkennen van signalen van mentale belasting, waaronder PTSS, van groot belang is voor het welzijn, de inzetbaarheid en het behoud van politiemedewerkers;</text:p>
      <text:p text:style-name="ifm_p_mt.3.76mm_ifm">van mening dat preventie, tijdige signalering, adequate opvolging van meldingen en goede nazorg essentieel zijn om uitval te voorkomen;</text:p>
      <text:p text:style-name="ifm_p_mt.3.76mm_ifm">verzoekt de regering om samen met de politie te komen tot een verbeterplan voor mentale ondersteuning en het voorkomen van uitval, met bijzondere aandacht voor PTSS, vroegsignalering, de opvolging van meldingen en goede nazorg voor politiemedewerkers,</text:p>
      <text:p text:style-name="ifm_p_mt.3.76mm_ifm">en gaat over tot de orde van de dag.</text:p>
      <text:p text:style-name="ifm_p_mt.3.76mm_ifm">Coenradie</text:p>
      <text:p text:style-name="ifm_p_ifm">Van der Pl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42<text:tab/><text:page-number text:select-page="current"/></text:p>
      </style:footer>
    </style:master-page>
    <style:master-page xmlns:sdu-fn="http://schema.sdu.nl/2011/07/functions" style:name="Landscape" style:page-layout-name="landscape-margin-text">
      <style:footer>
        <text:p text:style-name="footer">Tweede Kamer, vergaderjaar 2025-2026, 29 628, nr. 134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Coenradie en Van der Plas over een verbeterplan voor mentale ondersteuning en het voorkomen van uitval van politiemedewerkers</dc:title>
    <meta:user-defined meta:name="OVERHEIDop.ParlID/DC.identifier">kst-29628-1342</meta:user-defined>
    <meta:user-defined meta:name="OVERHEIDop.ondernummer">1342</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Coenradie en Van der Plas over een verbeterplan voor mentale ondersteuning en het voorkomen van uitval van politiemedewerkers</meta:user-defined>
    <meta:user-defined meta:name="OVERHEIDop.indiener">C.A.M. van der Plas</meta:user-defined>
    <meta:user-defined meta:name="OVERHEIDop.indiener">I. Coenradie</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Coenradie en Van der Plas over een verbeterplan voor mentale ondersteuning en het voorkomen van uitval van politiemedewerker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