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41
      <text:tab/>MOTIE VAN DE LEDEN COENRADIE EN VAN DER PLAS</text:h>
      <text:p text:style-name="ifm_p_ifm">Voorgesteld 2 juli 2026</text:p>
      <text:p text:style-name="ifm_p_mt.3.76mm_ifm">De Kamer,</text:p>
      <text:p text:style-name="ifm_p_mt.3.76mm_ifm">gehoord de beraadslaging,</text:p>
      <text:p text:style-name="ifm_p_mt.3.76mm_ifm">constaterende dat het stroomstootwapen voor hondengeleiders in verschillende politie-eenheden al is verdwenen of dreigt te verdwijnen;</text:p>
      <text:p text:style-name="ifm_p_mt.3.76mm_ifm">overwegende dat hondengeleiders in de praktijk regelmatig als eerste ter plaatse zijn bij risicovolle incidenten en daarmee feitelijk optreden als first responder;</text:p>
      <text:p text:style-name="ifm_p_mt.3.76mm_ifm">overwegende dat een stroomstootwapen kan bijdragen aan de veiligheid van politiemedewerkers en het voorkomen van zwaardere geweldsinzet;</text:p>
      <text:p text:style-name="ifm_p_mt.3.76mm_ifm">verzoekt de regering te garanderen dat hondengeleiders die in de praktijk als first responder optreden, kunnen blijven beschikken over een stroomstootwapen, en ook te onderzoeken hoe het gebruik van wapenverlichting door hondengeleiders mogelijk kan worden gemaakt,</text:p>
      <text:p text:style-name="ifm_p_mt.3.76mm_ifm">en gaat over tot de orde van de dag.</text:p>
      <text:p text:style-name="ifm_p_mt.3.76mm_ifm">Coenradie</text:p>
      <text:p text:style-name="ifm_p_ifm">Van der Pl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41<text:tab/><text:page-number text:select-page="current"/></text:p>
      </style:footer>
    </style:master-page>
    <style:master-page xmlns:sdu-fn="http://schema.sdu.nl/2011/07/functions" style:name="Landscape" style:page-layout-name="landscape-margin-text">
      <style:footer>
        <text:p text:style-name="footer">Tweede Kamer, vergaderjaar 2025-2026, 29 628, nr. 13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Coenradie en Van der Plas over garanderen dat hondengeleiders die in de praktijk als first responder optreden kunnen blijven beschikken over een stroomstootwapen</dc:title>
    <meta:user-defined meta:name="OVERHEIDop.ParlID/DC.identifier">kst-29628-1341</meta:user-defined>
    <meta:user-defined meta:name="OVERHEIDop.ondernummer">1341</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Coenradie en Van der Plas over garanderen dat hondengeleiders die in de praktijk als first responder optreden kunnen blijven beschikken over een stroomstootwapen</meta:user-defined>
    <meta:user-defined meta:name="OVERHEIDop.indiener">C.A.M. van der Plas</meta:user-defined>
    <meta:user-defined meta:name="OVERHEIDop.indiener">I. Coenradie</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Coenradie en Van der Plas over garanderen dat hondengeleiders die in de praktijk als first responder optreden kunnen blijven beschikken over een stroomstootwap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