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9
      <text:tab/>MOTIE VAN DE LEDEN MUTLUER EN COENRADIE</text:h>
      <text:p text:style-name="ifm_p_ifm">Voorgesteld 2 juli 2026</text:p>
      <text:p text:style-name="ifm_p_mt.3.76mm_ifm">De Kamer,</text:p>
      <text:p text:style-name="ifm_p_mt.3.76mm_ifm">gehoord de beraadslaging,</text:p>
      <text:p text:style-name="ifm_p_mt.3.76mm_ifm">constaterende dat de bereikbaarheid van de politie via 0900–8844 in de praktijk tekortschiet door lange wachttijden en doordat burgers regelmatig worden doorgeschakeld naar een andere politie-eenheid, waardoor lokale kennis ontbreekt;</text:p>
      <text:p text:style-name="ifm_p_mt.3.76mm_ifm">overwegende dat burgers met een niet-spoedeisende melding snel en laagdrempelig contact moeten kunnen opnemen met de politie;</text:p>
      <text:p text:style-name="ifm_p_mt.3.76mm_ifm">overwegende dat een adequate afhandeling van meldingen vraagt om kennis van de lokale situatie en dat burgers niet van het kastje naar de muur mogen worden gestuurd;</text:p>
      <text:p text:style-name="ifm_p_mt.3.76mm_ifm">verzoekt de regering in overleg met de politie de bereikbaarheid van 0900–8844 te verbeteren door de wachttijden terug te dringen, meldingen regionaal af te handelen en, wanneer dat niet mogelijk is, te zorgen voor een snelle en actieve overdracht of terugkoppeling door de bevoegde politie-eenheid;</text:p>
      <text:p text:style-name="ifm_p_mt.3.76mm_ifm">verzoekt de regering de Kamer vóór het einde van 2026 te informeren over de getroffen maatregelen,</text:p>
      <text:p text:style-name="ifm_p_mt.3.76mm_ifm">en gaat over tot de orde van de dag.</text:p>
      <text:p text:style-name="ifm_p_mt.3.76mm_ifm">Mutluer</text:p>
      <text:p text:style-name="ifm_p_ifm">Coenrad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9<text:tab/><text:page-number text:select-page="current"/></text:p>
      </style:footer>
    </style:master-page>
    <style:master-page xmlns:sdu-fn="http://schema.sdu.nl/2011/07/functions" style:name="Landscape" style:page-layout-name="landscape-margin-text">
      <style:footer>
        <text:p text:style-name="footer">Tweede Kamer, vergaderjaar 2025-2026, 29 628, nr. 13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Mutluer en Coenradie over de bereikbaarheid van 0900- 8844 verbeteren door de wachttijden terug te dringen en meldingen regionaal af te handelen</dc:title>
    <meta:user-defined meta:name="OVERHEIDop.ParlID/DC.identifier">kst-29628-1339</meta:user-defined>
    <meta:user-defined meta:name="OVERHEIDop.ondernummer">1339</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Mutluer en Coenradie over de bereikbaarheid van 0900- 8844 verbeteren door de wachttijden terug te dringen en meldingen regionaal af te handelen</meta:user-defined>
    <meta:user-defined meta:name="OVERHEIDop.indiener">I. Coenradie</meta:user-defined>
    <meta:user-defined meta:name="OVERHEIDop.indiener">S. Mutluer</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Mutluer en Coenradie over de bereikbaarheid van 0900- 8844 verbeteren door de wachttijden terug te dringen en meldingen regionaal af te hand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