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38
      <text:tab/>MOTIE VAN HET MATHLOUTI</text:h>
      <text:p text:style-name="ifm_p_ifm">Voorgesteld 2 juli 2026</text:p>
      <text:p text:style-name="ifm_p_mt.3.76mm_ifm">De Kamer,</text:p>
      <text:p text:style-name="ifm_p_mt.3.76mm_ifm">gehoord de beraadslaging,</text:p>
      <text:p text:style-name="ifm_p_mt.3.76mm_ifm">constaterende dat het coalitieakkoord de politie ondersteunt in volle breedte in de operationele slagkracht en organisatie van de politie, maar ook specifieke accenten heeft meegegeven zoals agenten in de wijk, alsook cyber-, zeden- en antidiscriminatierechercheurs;</text:p>
      <text:p text:style-name="ifm_p_mt.3.76mm_ifm">overwegende dat deze middelen daadwerkelijk moeten bijdragen aan een versterking van hun operationele slagkracht en dat de Kamer daarop haar controlerende taak moet kunnen uitoefenen;</text:p>
      <text:p text:style-name="ifm_p_mt.3.76mm_ifm">verzoekt de regering de Kamer na de begrotingsbehandeling periodiek bij de begroting en bij het jaarverslag politie te informeren over hoe de extra 114 miljoen voor intensiveringen vanuit het coalitieakkoord in de personele formatie van de politie wordt toegevoegd en hoe de realisatie van de bezetting in de cyber-, zeden- en discriminatieteams verloopt,</text:p>
      <text:p text:style-name="ifm_p_mt.3.76mm_ifm">en gaat over tot de orde van de dag.</text:p>
      <text:p text:style-name="ifm_p_mt.3.76mm_ifm">Mathlouti</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38<text:tab/><text:page-number text:select-page="current"/></text:p>
      </style:footer>
    </style:master-page>
    <style:master-page xmlns:sdu-fn="http://schema.sdu.nl/2011/07/functions" style:name="Landscape" style:page-layout-name="landscape-margin-text">
      <style:footer>
        <text:p text:style-name="footer">Tweede Kamer, vergaderjaar 2025-2026, 29 628, nr. 133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het lid Mathlouti over de Kamer periodiek informeren over hoe de extra 114 miljoen voor intensiveringen vanuit het coalitieakkoord in de personele formatie van de politie wordt toegevoegd</dc:title>
    <meta:user-defined meta:name="OVERHEIDop.ParlID/DC.identifier">kst-29628-1338</meta:user-defined>
    <meta:user-defined meta:name="OVERHEIDop.ondernummer">1338</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het lid Mathlouti over de Kamer periodiek informeren over hoe de extra 114 miljoen voor intensiveringen vanuit het coalitieakkoord in de personele formatie van de politie wordt toegevoegd</meta:user-defined>
    <meta:user-defined meta:name="OVERHEIDop.indiener">M. Mathlouti</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het lid Mathlouti over de Kamer periodiek informeren over hoe de extra 114 miljoen voor intensiveringen vanuit het coalitieakkoord in de personele formatie van de politie wordt toegevoeg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