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row" style:name="parlementair.koprow">
      <style:table-row-properties style:min-row-height="19.5mm"/>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ifm" style:family="paragraph" style:name="ifm_p_ifm" style:parent-style-name="Basis">
      <style:paragraph-properties/>
      <style:text-properties/>
    </style:style>
    <style:style style:class="text" style:display-name="ifm_p_mt.3.76mm_ifm" style:family="paragraph" style:name="ifm_p_mt.3.76mm_ifm" style:parent-style-name="Basis">
      <style:paragraph-properties fo:margin-top="3.76mm"/>
      <style:text-properties/>
    </style:style>
  </office:automatic-styles>
  <office:body>
    <office:text>
      <draw:frame draw:name="frillblok" draw:style-name="frame.frillblok" draw:z-index="0" svg:width="1.5602in" svg:x="15mm" svg:y="253.5mm" text:anchor-type="page" text:anchor-page-number="1">
        <draw:text-box fo:min-height="0.2in">
          <text:p text:style-name="frillblok">kst-29628-1337</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29 628<text:tab/>Politie</text:h>
      <text:h text:style-name="ifm_p_font.bold_size.9.06pt_mt.18.8mm_indent.-58.5mm_ifm" text:outline-level="1">Nr. 1337
      <text:tab/>MOTIE VAN DE LEDEN MATHLOUTI EN STRUIJS</text:h>
      <text:p text:style-name="ifm_p_ifm">Voorgesteld 2 juli 2026</text:p>
      <text:p text:style-name="ifm_p_mt.3.76mm_ifm">De Kamer,</text:p>
      <text:p text:style-name="ifm_p_mt.3.76mm_ifm">gehoord de beraadslaging,</text:p>
      <text:p text:style-name="ifm_p_mt.3.76mm_ifm">constaterende dat de politie jaarlijks veel capaciteit inzet voor de begeleiding van supporters en het handhaven van de openbare orde rondom betaaldvoetbalwedstrijden;</text:p>
      <text:p text:style-name="ifm_p_mt.3.76mm_ifm">overwegende dat stewards en private beveiligers van betaaldvoetbalorganisaties beschikken over kennis van de eigen supporters en zij in onder meer Engeland, Duitsland en Italië een grote rol vervullen bij de begeleiding van supportersstromen rondom stadions;</text:p>
      <text:p text:style-name="ifm_p_mt.3.76mm_ifm">overwegende dat een grotere inzet van stewards en private beveiligers, waar dat verantwoord mogelijk is, kan bijdragen aan de veiligheid en de politie kan ontlasten;</text:p>
      <text:p text:style-name="ifm_p_mt.3.76mm_ifm">verzoekt de regering om samen met de politie, gemeenten, de KNVB en betaaldvoetbalorganisaties te onderzoeken hoe stewards en private beveiligers, aanvullend op de inzet van de politie, een grotere rol kunnen vervullen bij begeleidingstaken rondom voetbalstadions, met daarbij vanzelfsprekend behoud van de verantwoordelijkheid en bevoegdheden van de politie voor de handhaving van de openbare orde, en de Kamer over de uitkomsten te informeren,</text:p>
      <text:p text:style-name="ifm_p_mt.3.76mm_ifm">en gaat over tot de orde van de dag.</text:p>
      <text:p text:style-name="ifm_p_mt.3.76mm_ifm">Mathlouti</text:p>
      <text:p text:style-name="ifm_p_ifm">Struijs</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29 628, nr. 1337<text:tab/><text:page-number text:select-page="current"/></text:p>
      </style:footer>
    </style:master-page>
    <style:master-page xmlns:sdu-fn="http://schema.sdu.nl/2011/07/functions" style:name="Landscape" style:page-layout-name="landscape-margin-text">
      <style:footer>
        <text:p text:style-name="footer">Tweede Kamer, vergaderjaar 2025-2026, 29 628, nr. 1337<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Politie; Motie; Motie van de leden Mathlouti en Struijs over onderzoeken hoe stewards en private beveiligers een grotere rol kunnen vervullen bij begeleidingstaken rondom voetbalstadions</dc:title>
    <meta:user-defined meta:name="OVERHEIDop.ParlID/DC.identifier">kst-29628-1337</meta:user-defined>
    <meta:user-defined meta:name="OVERHEIDop.ondernummer">1337</meta:user-defined>
    <meta:user-defined meta:name="DCTERMS.W3CDTF/DCTERMS.available">2026-07-03</meta:user-defined>
    <meta:user-defined meta:name="OVERHEIDop.KamerstukTypen/DC.type">Motie</meta:user-defined>
    <meta:user-defined meta:name="OVERHEIDop.dossiernummer">29628</meta:user-defined>
    <meta:user-defined meta:name="OVERHEIDop.configuratie">https://repository.officiele-overheidspublicaties.nl/MasterConfiguraties/MC-OEP-Kamerstuk-Web/1.10/xml/MC-OEP-Kamerstuk-Web.xml</meta:user-defined>
    <meta:user-defined meta:name="OVERHEIDop.documenttitel">Motie van de leden Mathlouti en Struijs over onderzoeken hoe stewards en private beveiligers een grotere rol kunnen vervullen bij begeleidingstaken rondom voetbalstadions</meta:user-defined>
    <meta:user-defined meta:name="OVERHEIDop.indiener">J.A. Struijs</meta:user-defined>
    <meta:user-defined meta:name="OVERHEIDop.indiener">M. Mathlouti</meta:user-defined>
    <meta:user-defined meta:name="OVERHEIDop.dossiertitel">Politie</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7-02</meta:user-defined>
    <meta:user-defined meta:name="DC.title">Politie; Motie; Motie van de leden Mathlouti en Struijs over onderzoeken hoe stewards en private beveiligers een grotere rol kunnen vervullen bij begeleidingstaken rondom voetbalstadions</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Openbare orde en veiligheid | Politie, brandweer en hulpdiensten</meta:user-defined>
    <meta:user-defined meta:name="OVERHEIDop.versieInformatie"/>
  </office:meta>
</office:document-meta>
</file>