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9628-133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9 628<text:tab/>Politie</text:h>
      <text:h text:style-name="ifm_p_font.bold_size.9.06pt_mt.18.8mm_indent.-58.5mm_ifm" text:outline-level="1">Nr. 1336
      <text:tab/>MOTIE VAN DE LEDEN MARTENS-AMERICA EN STRAATMAN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het wetsvoorstel Gegevensvergaring openbare orde mogelijkheden geeft voor de politie om gegevens te vergaren uit publiek toegankelijke bronnen over dreigende verstoring van de openbare orde;</text:p>
      <text:p text:style-name="ifm_p_mt.3.76mm_ifm">constaterende dat dit wetsvoorstel nog niet voorziet in meer mogelijkheden voor het undercover meekijken in besloten chatgroepen;</text:p>
      <text:p text:style-name="ifm_p_mt.3.76mm_ifm">verzoekt de regering zo spoedig mogelijk een wetsvoorstel in te dienen om ervoor te zorgen dat de politie undercover kan meekijken in besloten chatgroepen,</text:p>
      <text:p text:style-name="ifm_p_mt.3.76mm_ifm">en gaat over tot de orde van de dag.</text:p>
      <text:p text:style-name="ifm_p_mt.3.76mm_ifm">Martens-America</text:p>
      <text:p text:style-name="ifm_p_ifm">Straatma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9 628, nr. 1336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9 628, nr. 133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Politie; Motie; Motie van de leden Martens-America en Straatman over zo spoedig mogelijk een wetsvoorstel indienen om ervoor te zorgen dat de politie undercover kan meekijken in besloten chatgroepen</dc:title>
    <meta:user-defined meta:name="OVERHEIDop.ParlID/DC.identifier">kst-29628-1336</meta:user-defined>
    <meta:user-defined meta:name="OVERHEIDop.ondernummer">1336</meta:user-defined>
    <meta:user-defined meta:name="DCTERMS.W3CDTF/DCTERMS.available">2026-07-03</meta:user-defined>
    <meta:user-defined meta:name="OVERHEIDop.KamerstukTypen/DC.type">Motie</meta:user-defined>
    <meta:user-defined meta:name="OVERHEIDop.dossiernummer">2962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de leden Martens-America en Straatman over zo spoedig mogelijk een wetsvoorstel indienen om ervoor te zorgen dat de politie undercover kan meekijken in besloten chatgroepen</meta:user-defined>
    <meta:user-defined meta:name="OVERHEIDop.indiener">J.C.G. Straatman</meta:user-defined>
    <meta:user-defined meta:name="OVERHEIDop.indiener">C. Martens-America</meta:user-defined>
    <meta:user-defined meta:name="OVERHEIDop.dossiertitel">Politi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Politie; Motie; Motie van de leden Martens-America en Straatman over zo spoedig mogelijk een wetsvoorstel indienen om ervoor te zorgen dat de politie undercover kan meekijken in besloten chatgroep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Openbare orde en veiligheid | Politie, brandweer en hulpdiensten</meta:user-defined>
    <meta:user-defined meta:name="OVERHEIDop.versieInformatie"/>
  </office:meta>
</office:document-meta>
</file>