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9628-1335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9 628<text:tab/>Politie</text:h>
      <text:h text:style-name="ifm_p_font.bold_size.9.06pt_mt.18.8mm_indent.-58.5mm_ifm" text:outline-level="1">Nr. 1335
      <text:tab/>MOTIE VAN HET LID MARTENS-AMERICA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van mening dat de gewelds- en verdedigingsmiddelen van de ME zo snel mogelijk moeten worden uitgebreid;</text:p>
      <text:p text:style-name="ifm_p_mt.3.76mm_ifm">constaterende dat er op verzoek van de Kamer pilots zijn gestart waarin een aantal uitbreidingen worden beproefd zoals grotere bussen pepperspray en traanwater in waterwerpers;</text:p>
      <text:p text:style-name="ifm_p_mt.3.76mm_ifm">constaterende dat een aantal andere noodzakelijke uitbreidingen zoals luchtdrukwapens, markeerstoffen in waterwerpers en camera's in schilden nog niet zijn geland in pilots;</text:p>
      <text:p text:style-name="ifm_p_mt.3.76mm_ifm">verzoekt de regering de pilots voor gewelds- en verdedigingsmiddelen te versnellen en uit te breiden zodat de ME zo snel mogelijk kan beschikken over alle genoemde gewelds- en verdedigingsmiddelen,</text:p>
      <text:p text:style-name="ifm_p_mt.3.76mm_ifm">en gaat over tot de orde van de dag.</text:p>
      <text:p text:style-name="ifm_p_mt.3.76mm_ifm">Martens-America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9 628, nr. 1335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9 628, nr. 1335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Politie; Motie; Motie van het lid Martens-America over de pilots voor gewelds- en verdedigingsmiddelen versnellen en uitbreiden</dc:title>
    <meta:user-defined meta:name="OVERHEIDop.ParlID/DC.identifier">kst-29628-1335</meta:user-defined>
    <meta:user-defined meta:name="OVERHEIDop.ondernummer">1335</meta:user-defined>
    <meta:user-defined meta:name="DCTERMS.W3CDTF/DCTERMS.available">2026-07-03</meta:user-defined>
    <meta:user-defined meta:name="OVERHEIDop.KamerstukTypen/DC.type">Motie</meta:user-defined>
    <meta:user-defined meta:name="OVERHEIDop.dossiernummer">29628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Martens-America over de pilots voor gewelds- en verdedigingsmiddelen versnellen en uitbreiden</meta:user-defined>
    <meta:user-defined meta:name="OVERHEIDop.indiener">C. Martens-America</meta:user-defined>
    <meta:user-defined meta:name="OVERHEIDop.dossiertitel">Politie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Politie; Motie; Motie van het lid Martens-America over de pilots voor gewelds- en verdedigingsmiddelen versnellen en uitbreid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Openbare orde en veiligheid | Politie, brandweer en hulpdiensten</meta:user-defined>
    <meta:user-defined meta:name="OVERHEIDop.versieInformatie"/>
  </office:meta>
</office:document-meta>
</file>