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33
      <text:tab/>MOTIE VAN HET LID STRAATMAN C.S.</text:h>
      <text:p text:style-name="ifm_p_ifm">Voorgesteld 2 juli 2026</text:p>
      <text:p text:style-name="ifm_p_mt.3.76mm_ifm">De Kamer,</text:p>
      <text:p text:style-name="ifm_p_mt.3.76mm_ifm">gehoord de beraadslaging,</text:p>
      <text:p text:style-name="ifm_p_mt.3.76mm_ifm">constaterende dat al jaren een conceptwet op de plank ligt die de Wet particuliere beveiligingsorganisaties en recherchebureaus wijzigt, zodat particuliere beveiligers flexibeler en efficiënter uitgewisseld kunnen worden;</text:p>
      <text:p text:style-name="ifm_p_mt.3.76mm_ifm">constaterende dat in het betaald voetbal sprake is van tekorten aan stewards en beveiligers, mede als gevolg van de huidige regels rond de inzet en uitwisseling van beveiligers en de tenaamstelling van beveiligingspassen;</text:p>
      <text:p text:style-name="ifm_p_mt.3.76mm_ifm">overwegende dat een flexibelere inzet van stewards en beveiligers kan bijdragen aan het waarborgen van de veiligheid bij voetbalwedstrijden;</text:p>
      <text:p text:style-name="ifm_p_mt.3.76mm_ifm">verzoekt de regering het wetsvoorstel tot wijziging van de Wet particuliere beveiligingsorganisaties en recherchebureaus zo spoedig mogelijk aan de Kamer te zenden en anticiperend daarop de onderlinge uitwisseling van stewards mogelijk te maken,</text:p>
      <text:p text:style-name="ifm_p_mt.3.76mm_ifm">en gaat over tot de orde van de dag.</text:p>
      <text:p text:style-name="ifm_p_mt.3.76mm_ifm">Straatman</text:p>
      <text:p text:style-name="ifm_p_ifm">Martens-America</text:p>
      <text:p text:style-name="ifm_p_ifm">Mathlouti</text:p>
      <text:p text:style-name="ifm_p_ifm">Struij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33<text:tab/><text:page-number text:select-page="current"/></text:p>
      </style:footer>
    </style:master-page>
    <style:master-page xmlns:sdu-fn="http://schema.sdu.nl/2011/07/functions" style:name="Landscape" style:page-layout-name="landscape-margin-text">
      <style:footer>
        <text:p text:style-name="footer">Tweede Kamer, vergaderjaar 2025-2026, 29 628, nr. 133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het lid Straatman c.s. over het wetsvoorstel tot wijziging van de Wet particuliere beveiligingsorganisaties zo spoedig mogelijk aan de Kamer zenden</dc:title>
    <meta:user-defined meta:name="OVERHEIDop.ParlID/DC.identifier">kst-29628-1333</meta:user-defined>
    <meta:user-defined meta:name="OVERHEIDop.ondernummer">1333</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het lid Straatman c.s. over het wetsvoorstel tot wijziging van de Wet particuliere beveiligingsorganisaties zo spoedig mogelijk aan de Kamer zenden</meta:user-defined>
    <meta:user-defined meta:name="OVERHEIDop.indiener">J.A. Struijs</meta:user-defined>
    <meta:user-defined meta:name="OVERHEIDop.indiener">M. Mathlouti</meta:user-defined>
    <meta:user-defined meta:name="OVERHEIDop.indiener">C. Martens-America</meta:user-defined>
    <meta:user-defined meta:name="OVERHEIDop.indiener">J.C.G. Straatman</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het lid Straatman c.s. over het wetsvoorstel tot wijziging van de Wet particuliere beveiligingsorganisaties zo spoedig mogelijk aan de Kamer zen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