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28-133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Politie</text:h>
      <text:h text:style-name="ifm_p_font.bold_size.9.06pt_mt.18.8mm_indent.-58.5mm_ifm" text:outline-level="1">Nr. 1332
      <text:tab/>MOTIE VAN DE LEDEN STRAATMAN EN MATHLOUTI</text:h>
      <text:p text:style-name="ifm_p_ifm">Voorgesteld 2 juli 2026</text:p>
      <text:p text:style-name="ifm_p_mt.3.76mm_ifm">De Kamer,</text:p>
      <text:p text:style-name="ifm_p_mt.3.76mm_ifm">gehoord de beraadslaging,</text:p>
      <text:p text:style-name="ifm_p_mt.3.76mm_ifm">constaterende dat voetbalclubs civielrechtelijke stadionverboden kunnen opleggen aan supporters die zich schuldig maken aan wangedrag;</text:p>
      <text:p text:style-name="ifm_p_mt.3.76mm_ifm">constaterende dat sommige clubs alternatieve trajecten aanbieden waarbij een stadionverbod kan worden verkort in ruil voor maatschappelijke inzet voor de voetbalclub of andere gedragsinterventies, mede gericht op sociale preventie;</text:p>
      <text:p text:style-name="ifm_p_mt.3.76mm_ifm">overwegende dat deze trajecten kunnen bijdragen aan gedragsverandering en het voorkomen van herhaling;</text:p>
      <text:p text:style-name="ifm_p_mt.3.76mm_ifm">verzoekt de regering om met de KNVB, clubs en andere betrokken partijen in gesprek te gaan over een meer uniforme aanpak van stadionverboden en eventuele alternatieve trajecten, en de Kamer hierover te informeren,</text:p>
      <text:p text:style-name="ifm_p_mt.3.76mm_ifm">en gaat over tot de orde van de dag.</text:p>
      <text:p text:style-name="ifm_p_mt.3.76mm_ifm">Straatman</text:p>
      <text:p text:style-name="ifm_p_ifm">Mathlouti</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32<text:tab/><text:page-number text:select-page="current"/></text:p>
      </style:footer>
    </style:master-page>
    <style:master-page xmlns:sdu-fn="http://schema.sdu.nl/2011/07/functions" style:name="Landscape" style:page-layout-name="landscape-margin-text">
      <style:footer>
        <text:p text:style-name="footer">Tweede Kamer, vergaderjaar 2025-2026, 29 628, nr. 133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Motie; Motie van de leden Straatman en Mathlouti over met de KNVB, clubs en andere betrokken partijen in gesprek gaan over een uniforme aanpak van stadionverboden en eventuele alternatieve trajecten</dc:title>
    <meta:user-defined meta:name="OVERHEIDop.ParlID/DC.identifier">kst-29628-1332</meta:user-defined>
    <meta:user-defined meta:name="OVERHEIDop.ondernummer">1332</meta:user-defined>
    <meta:user-defined meta:name="DCTERMS.W3CDTF/DCTERMS.available">2026-07-03</meta:user-defined>
    <meta:user-defined meta:name="OVERHEIDop.KamerstukTypen/DC.type">Motie</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Motie van de leden Straatman en Mathlouti over met de KNVB, clubs en andere betrokken partijen in gesprek gaan over een uniforme aanpak van stadionverboden en eventuele alternatieve trajecten</meta:user-defined>
    <meta:user-defined meta:name="OVERHEIDop.indiener">M. Mathlouti</meta:user-defined>
    <meta:user-defined meta:name="OVERHEIDop.indiener">J.C.G. Straatman</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Politie; Motie; Motie van de leden Straatman en Mathlouti over met de KNVB, clubs en andere betrokken partijen in gesprek gaan over een uniforme aanpak van stadionverboden en eventuele alternatieve trajec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