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1
      <text:tab/>MOTIE VAN DE LEDEN VAN DER PLAS EN COENRADIE</text:h>
      <text:p text:style-name="ifm_p_ifm">Voorgesteld 2 juli 2026</text:p>
      <text:p text:style-name="ifm_p_mt.3.76mm_ifm">De Kamer,</text:p>
      <text:p text:style-name="ifm_p_mt.3.76mm_ifm">gehoord de beraadslaging,</text:p>
      <text:p text:style-name="ifm_p_mt.3.76mm_ifm">constaterende dat de korpsleiding en de Minister eerder hard oordeelden over politiemedewerkers die politiesystemen zouden hebben geraadpleegd in de zaak-Lisa, terwijl later bleek dat het beeld veel genuanceerder lag;</text:p>
      <text:p text:style-name="ifm_p_mt.3.76mm_ifm">overwegende dat politiemensen hierdoor vinden dat zij door hun eigen leiding publiekelijk aan de schandpaal zijn genageld, zonder voldoende hoor en wederhoor;</text:p>
      <text:p text:style-name="ifm_p_mt.3.76mm_ifm">overwegende dat dit niet op zichzelf staat, maar past in een breder patroon dat de korpsleiding bij incidenten onvoldoende rugdekking biedt aan de werkvloer;</text:p>
      <text:p text:style-name="ifm_p_mt.3.76mm_ifm">spreekt uit dat het vertrouwen tussen de korpsleiding en de werkvloer ernstig is beschadigd;</text:p>
      <text:p text:style-name="ifm_p_mt.3.76mm_ifm">verzoekt de regering de Kamer te informeren over welke bestuurlijke of personele consequenties de regering daaraan verbindt,</text:p>
      <text:p text:style-name="ifm_p_mt.3.76mm_ifm">en gaat over tot de orde van de dag.</text:p>
      <text:p text:style-name="ifm_p_mt.3.76mm_ifm">Van der Plas</text:p>
      <text:p text:style-name="ifm_p_ifm">Coenrad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1<text:tab/><text:page-number text:select-page="current"/></text:p>
      </style:footer>
    </style:master-page>
    <style:master-page xmlns:sdu-fn="http://schema.sdu.nl/2011/07/functions" style:name="Landscape" style:page-layout-name="landscape-margin-text">
      <style:footer>
        <text:p text:style-name="footer">Tweede Kamer, vergaderjaar 2025-2026, 29 628, nr. 13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Van der Plas en Coenradie over uitpreken dat het vertrouwen tussen de korpsleiding en de werkvloer ernstig is beschadigd na het oordeel over politiemedewerkers die politiesystemen zouden hebben geraadpleegd in de zaak-Lisa</dc:title>
    <meta:user-defined meta:name="OVERHEIDop.ParlID/DC.identifier">kst-29628-1331</meta:user-defined>
    <meta:user-defined meta:name="OVERHEIDop.ondernummer">1331</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Van der Plas en Coenradie over uitpreken dat het vertrouwen tussen de korpsleiding en de werkvloer ernstig is beschadigd na het oordeel over politiemedewerkers die politiesystemen zouden hebben geraadpleegd in de zaak-Lisa</meta:user-defined>
    <meta:user-defined meta:name="OVERHEIDop.indiener">I. Coenradie</meta:user-defined>
    <meta:user-defined meta:name="OVERHEIDop.indiener">C.A.M. van der Plas</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Van der Plas en Coenradie over uitpreken dat het vertrouwen tussen de korpsleiding en de werkvloer ernstig is beschadigd na het oordeel over politiemedewerkers die politiesystemen zouden hebben geraadpleegd in de zaak-Lis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