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mt.3.76mm_ifm" style:family="paragraph" style:name="ifm_p_mt.3.76mm_ifm" style:parent-style-name="Basis">
      <style:paragraph-properties fo:margin-top="3.76mm"/>
      <style:text-properties/>
    </style:style>
    <style:style style:class="text" style:display-name="ifm_p_mt.5.08mm_ifm" style:family="paragraph" style:name="ifm_p_mt.5.08mm_ifm" style:parent-style-name="Basis">
      <style:paragraph-properties fo:margin-top="5.08mm"/>
      <style:text-properties/>
    </style:style>
    <style:style style:class="text" style:display-name="ifm_span_font.italic_ifm" style:family="text" style:name="ifm_span_font.italic_ifm">
      <style:text-properties fo:font-style="italic"/>
    </style:style>
  </office:automatic-styles>
  <office:body>
    <office:text>
      <draw:frame draw:name="frillblok" draw:style-name="frame.frillblok" draw:z-index="0" svg:width="1.5602in" svg:x="15mm" svg:y="253.5mm" text:anchor-type="page" text:anchor-page-number="1">
        <draw:text-box fo:min-height="0.2in">
          <text:p text:style-name="frillblok">kst-29628-1323</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29 628<text:tab/> Politie</text:h>
      <text:h text:style-name="ifm_p_font.bold_size.9.06pt_mt.18.8mm_indent.-58.5mm_ifm" text:outline-level="1">Nr. 1323
      <text:tab/>BRIEF VAN DE MINISTER VAN JUSTITIE EN VEILIGHEID</text:h>
      <text:p text:style-name="ifm_p_mt.3.76mm_ifm"/>
      <text:p text:style-name="ifm_p_mt.3.76mm_ifm">Aan de Voorzitter van de Tweede Kamer der Staten-Generaal</text:p>
      <text:p text:style-name="ifm_p_mt.3.76mm_ifm">Den Haag, 27 mei 2026</text:p>
      <text:p text:style-name="ifm_p_mt.3.76mm_ifm">Hierbij bied ik uw Kamer het rapport «Uniek Generiek» aan. Dit rapport is tot stand gekomen naar aanleiding van een onderzoek uitgevoerd door DSP groep en onderzoeksbureau De Strafzaak in opdracht van het Wetenschappelijk Onderzoek- en Datacentrum (WODC). Het onderzoek gaat over het praktisch en juridisch functioneren van het boa-domein VI: Generieke opsporing. Binnen dit domein vallen boa’s die onder meer werkzaam zijn voor de politie, de Douane, de Koninklijke Marechaussee en de Dienst Vervoer en Ondersteuning van de Dienst Justitiële Inrichtingen. In tegenstelling tot de overige boa-domeinen is de opsporingsbevoegdheid van dit domein niet gekoppeld aan een vooraf vastgestelde domeinlijst, maar afhankelijk van de functie en de daaraan gekoppelde taakomschrijving. Door de onderzoekers is specifiek onderzoek gedaan naar de vraag in hoeverre de constructie voor het toekennen van de geweldsbevoegdheid- en middelen aan boa’s domein VI juridisch houdbaar is.</text:p>
      <text:p text:style-name="ifm_p_mt.3.76mm_ifm">Ik dank de onderzoekers voor het uitvoerige onderzoek en de door hen gedane aanbevelingen. Het rapport bevat een aantal aanbevelingen die goed passen bij de doorontwikkeling van het boa-bestel en die daarbij zullen worden betrokken. Daarnaast zijn er enkele aanbevelingen die zich specifiek richten tot de werkgevers van boa’s domein VI. Ik zal met enkele van deze betrokken werkgevers in de komende periode in gesprek gaan over de uitkomsten van dit onderzoek. De aanbevelingen rondom de juridische houdbaarheid van toekenning van geweldmiddelen zal ik met voorrang bekijken. De onderzoekers concluderen onder meer dat de toepassing van de categoriale akte bij toekenning van geweldmiddelen aan boa’s domein VI formeel-wettelijk gezien niet voldoende is geborgd.</text:p>
      <text:p text:style-name="ifm_p_mt.3.76mm_ifm">Daarbij hecht ik eraan te benoemen dat de toekenning van geweldmiddelen aan boa’s geschiedt via de Regeling Wapens en Munitie in combinatie met het Besluit Buitengewoon Opsporingsambtenaar, de Regeling Toetsing Geweldbeheersing BOA, de Regeling Domeinlijsten en de Beleidsregels BOA. Deze wet- en regelgeving is bij de invoering in 2010 juridisch getoetst en heeft daarbij het reguliere wetgevingstraject doorlopen. De categoriale aanwijzing waar de onderzoekers naar refereren, is een besluit van de Minister van JenV (op basis van de uitkomst van de noodzakelijkheidstoets) voor het toekennen van opsporingsbevoegdheid en de <text:span text:style-name="ifm_span_font.italic_ifm">bevoegdheid</text:span> om geweldmiddelen te dragen aan boa’s op werkgeversniveau. De daadwerkelijke toekenning van geweldmiddelen aan een individuele boa vindt pas plaats nadat aan de bekwaamheids- en betrouwbaarheidseisen is voldaan. De toegekende geweldmiddelen staan dan vermeld op de door de Minister van JenV verstrekte individuele akte van de boa.</text:p>
      <text:p text:style-name="ifm_p_mt.3.76mm_ifm">Ik zal de komende periode gebruiken om de aanbevelingen nader te analyseren en te bekijken of en welke optimalisatie er in het nieuwe boa-bestel benodigd is.</text:p>
      <text:p text:style-name="ifm_p_mt.3.76mm_ifm">Ik geef uw Kamer zo snel als mogelijk middels een inhoudelijke reactie aan op welke wijze ik opvolging zal geven aan de aanbevelingen uit dit onderzoek.</text:p>
      <text:p text:style-name="ifm_p_mt.5.08mm_ifm">De Minister van Justitie en Veiligheid,<text:line-break/>D.M. van<text:s/>Weel</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29 628, nr. 1323<text:tab/><text:page-number text:select-page="current"/></text:p>
      </style:footer>
    </style:master-page>
    <style:master-page xmlns:sdu-fn="http://schema.sdu.nl/2011/07/functions" style:name="Landscape" style:page-layout-name="landscape-margin-text">
      <style:footer>
        <text:p text:style-name="footer">Tweede Kamer, vergaderjaar 2025-2026, 29 628, nr. 1323<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Politie; Brief regering; Rapport 'Uniek Generiek'</dc:title>
    <meta:user-defined meta:name="OVERHEIDop.ParlID/DC.identifier">kst-29628-1323</meta:user-defined>
    <meta:user-defined meta:name="OVERHEIDop.ondernummer">1323</meta:user-defined>
    <meta:user-defined meta:name="DCTERMS.W3CDTF/DCTERMS.available">2026-06-02</meta:user-defined>
    <meta:user-defined meta:name="OVERHEIDop.KamerstukTypen/DC.type">Brief</meta:user-defined>
    <meta:user-defined meta:name="OVERHEIDop.dossiernummer">29628</meta:user-defined>
    <meta:user-defined meta:name="OVERHEIDop.configuratie">https://repository.officiele-overheidspublicaties.nl/MasterConfiguraties/MC-OEP-Kamerstuk-Web/1.10/xml/MC-OEP-Kamerstuk-Web.xml</meta:user-defined>
    <meta:user-defined meta:name="OVERHEIDop.documenttitel">Rapport 'Uniek Generiek'</meta:user-defined>
    <meta:user-defined meta:name="OVERHEIDop.indiener">D.M. van Weel</meta:user-defined>
    <meta:user-defined meta:name="OVERHEIDop.dossiertitel">Politie</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5-27</meta:user-defined>
    <meta:user-defined meta:name="DC.title">Politie; Brief regering; Rapport 'Uniek Generiek'</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Openbare orde en veiligheid | Politie, brandweer en hulpdiensten</meta:user-defined>
    <meta:user-defined meta:name="OVERHEIDop.versieInformatie"/>
  </office:meta>
</office:document-meta>
</file>