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9477-9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77<text:tab/>Geneesmiddelenbeleid</text:h>
      <text:h text:style-name="ifm_p_font.bold_size.9.06pt_mt.18.8mm_indent.-58.5mm_ifm" text:outline-level="1">Nr. 972
      <text:tab/>BRIEF VAN DE MINISTER VAN VOLKSGEZONDHEID, WELZIJN EN SPORT</text:h>
      <text:p text:style-name="ifm_p_mt.3.76mm_ifm">Aan de Voorzitter van de Tweede Kamer der Staten-Generaal</text:p>
      <text:p text:style-name="ifm_p_mt.3.76mm_ifm">Den Haag, 20 mei 2026</text:p>
      <text:p text:style-name="ifm_p_mt.3.76mm_ifm">Het kabinet stelt de Kamer hierbij op de hoogte van de prijsonderhandelingen voor de sluisgeneesmiddelen Tecvayli (teclistamab) en Talvey (talquetamab). Deze zogenaamde bispecifieke antilichamen worden gebruikt bij de behandeling van volwassen patiënten met multipel myeloom (de ziekte van Kahler) die al drie eerdere behandelingen gehad hebben en bij wie de ziekte is teruggekomen. Zorginstituut Nederland (hierna: Zorginstituut) heeft eerder geadviseerd om deze geneesmiddelen, na succesvolle prijsonderhandelingen, te vergoeden<text:note text:id="ID-1249235-d40e80" text:note-class="footnote"><text:note-citation text:label="1 ">1</text:note-citation><text:note-body><text:p text:style-name="ifm_p_font.normal_size.6.93pt_mt..5mm_indent.-0.1161in_mleft.0.1161in_ifm">Advies - vergoed teclistamab (Tecvayli®) voor de behandeling van multipel myeloom (herbeoordeling) | Zorginstituut Nederland</text:p></text:note-body></text:note><text:span text:style-name="ifm_span_font.superscript_ifm">,</text:span> 
                  <text:note text:id="ID-1249235-d40e92" text:note-class="footnote"><text:note-citation text:label="2 ">2</text:note-citation><text:note-body><text:p text:style-name="ifm_p_font.normal_size.6.93pt_mt..5mm_indent.-0.1161in_mleft.0.1161in_ifm">Pakketadvies elranatamab (Elrexfio) en talquetamab (Talvey) voor de behandeling van multipel myeloom</text:p></text:note-body></text:note>. Ondanks intensieve pogingen om afspraken te maken over een maatschappelijk aanvaardbare prijs, is er helaas geen akkoord bereikt met de leverancier. Dit betekent dat deze geneesmiddelen in de sluis blijven staan en vooralsnog niet worden opgenomen in het basispakket van de zorgverzekering. Ik realiseer mij dat dit voor patiënten, hun naasten en behandelaren teleurstellend zal zijn.</text:p>
      <text:p text:style-name="ifm_p_mt.3.76mm_ifm">Met de leverancier van Elrexfio (elranatamab), een ander bispecifiek antilichaam met een gelijke therapeutische waarde dat gebruikt kan worden door dezelfde patiëntengroep<text:note text:id="ID-1249235-d40e92a" text:note-class="footnote"><text:note-citation text:label="3 ">3</text:note-citation><text:note-body><text:p text:style-name="ifm_p_font.normal_size.6.93pt_mt..5mm_indent.-0.1161in_mleft.0.1161in_ifm">Pakketadvies elranatamab (Elrexfio) en talquetamab (Talvey) voor de behandeling van multipel myeloom</text:p></text:note-body></text:note>, is wel een akkoord bereikt en dit geneesmiddel is per 10 december 2025 opgenomen in het basispakket<text:note text:id="ID-1249235-d40e111" text:note-class="footnote"><text:note-citation text:label="4 ">4</text:note-citation><text:note-body><text:p text:style-name="ifm_p_font.normal_size.6.93pt_mt..5mm_indent.-0.1161in_mleft.0.1161in_ifm">Stcrt-2025-42082.pdf</text:p></text:note-body></text:note>. Hierdoor hebben patiënten een gelijkwaardig alternatief ter beschikking.</text:p>
      <text:p text:style-name="ifm_p_mt.3.76mm_ifm">In deze brief licht ik toe waarom ik, namens het kabinet, de sluis continueer voor Tecvayli en Talvey. Het kabinet volgt hierbij dezelfde lijn als eerdere kabinetten, waarbij voor bepaalde andere geneesmiddelen de sluis ook is gecontinueerd op basis van dezelfde overwegingen. Voor een uitgebreidere toelichting op de besluitvorming rondom nieuwe dure geneesmiddelen en waarom soms lastige keuzes gemaakt moeten worden, zie de recente brief over het continueren van de sluis voor Pluvicto<text:note text:id="ID-1249235-d40e125" text:note-class="footnote"><text:note-citation text:label="5 ">5</text:note-citation><text:note-body><text:p text:style-name="ifm_p_font.normal_size.6.93pt_mt..5mm_indent.-0.1161in_mleft.0.1161in_ifm">Tweede Kamer, vergaderjaar 2025–2026, 29 477, nr 971</text:p></text:note-body></text:note>.</text:p>
      <text:p text:style-name="ifm_p_mt.3.76mm_ifm">Op 14 april 2025 en 16 juli 2025 heeft het Zorginstituut een advies uitgebracht over de opname in het basispakket van Tecvayli<text:note text:id="ID-1249235-d40e80a" text:note-class="footnote"><text:note-citation text:label="6 ">6</text:note-citation><text:note-body><text:p text:style-name="ifm_p_font.normal_size.6.93pt_mt..5mm_indent.-0.1161in_mleft.0.1161in_ifm">Advies - vergoed teclistamab (Tecvayli®) voor de behandeling van multipel myeloom (herbeoordeling) | Zorginstituut Nederland</text:p></text:note-body></text:note> en Talvey<text:note text:id="ID-1249235-d40e92b" text:note-class="footnote"><text:note-citation text:label="7 ">7</text:note-citation><text:note-body><text:p text:style-name="ifm_p_font.normal_size.6.93pt_mt..5mm_indent.-0.1161in_mleft.0.1161in_ifm">Pakketadvies elranatamab (Elrexfio) en talquetamab (Talvey) voor de behandeling van multipel myeloom</text:p></text:note-body></text:note>. Deze geneesmiddelen zijn bispecifieke antilichamen die de multipel myeloomcellen als het ware verbinden met cellen van het immuunsysteem, waardoor het immuunsysteem de kankercellen kan herkennen en vernietigen.</text:p>
      <text:p text:style-name="ifm_p_mt.3.76mm_ifm">Het Zorginstituut concludeert dat deze middelen voldoen aan het wettelijk criterium stand van de wetenschap en praktijk. Daarbij heeft Tecvayli een meerwaarde ten opzichte van de (destijds geldende) standaardbehandeling en heeft Talvey een gelijke waarde aan Tecvayli. Het Zorginstituut adviseert voor Tecvayli een korting van minstens 40% tot 60%. Het benodigde kortingspercentage in deze range is afhankelijk van de beste benadering van de werkelijke vertrouwelijke nettoprijs van de standaardbehandeling. Het Zorginstituut heeft met scenario’s voor de werkelijke nettoprijzen inzicht gegeven in de benodigde korting voor een kosteneffectieve inzet van Tecvayli (wat mag Tecvayli kosten voor de gezondheidswinst die het naar verwachting oplevert). Daarbij heeft het Zorginstituut aangegeven dat door de vele onzekerheden in de analyses die zijn gebruikt voor het vaststellen van de effectiviteit en kosteneffectiviteit een extra korting nodig is om zekerder te zijn dat in de praktijk de prijs ook daadwerkelijk in verhouding staat tot de gezondheidswinst van Tecvayli.</text:p>
      <text:p text:style-name="ifm_p_ifm">Voor Talvey adviseert het Zorginstituut op basis van de conclusie dat Talvey een gelijke waarde heeft ten opzichte van Tecvayli, dat de opname in het basispakket niet tot meerkosten mag leiden ten opzichte van Tecvayli.</text:p>
      <text:p text:style-name="ifm_p_mt.3.76mm_ifm">Op basis van het advies van het Zorginstituut ben ik, namens het kabinet, in onderhandeling gegaan met de leverancier. Dit met het streven om Tecvayli en Talvey tegen een maatschappelijk aanvaardbare prijs beschikbaar te krijgen. Dit proces met de leverancier is vertrouwelijk. Namens het kabinet heb ik mij daarbij tot het uiterste ingespannen om een akkoord te bereiken in lijn met het advies van het Zorginstituut. Helaas is dit niet gelukt, zijn de prijzen die de leverancier vraagt onaanvaardbaar hoog en hebben wij geen akkoord bereikt. Dit betekent dat deze middelen in de sluis blijven staan en niet opgenomen kunnen worden in het basispakket.</text:p>
      <text:p text:style-name="ifm_p_mt.3.76mm_ifm">Indien de leverancier bereid is om alsnog tot aanvaardbare prijsafspraken te komen voor Tecvayli en/ of Talvey, zal het kabinet opnieuw kijken of dit geneesmiddel kan worden opgenomen in het basispakket. In dat geval zal de Kamer hierover geïnformeerd word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77, nr. 972<text:tab/><text:page-number text:select-page="current"/></text:p>
      </style:footer>
    </style:master-page>
    <style:master-page xmlns:sdu-fn="http://schema.sdu.nl/2011/07/functions" style:name="Landscape" style:page-layout-name="landscape-margin-text">
      <style:footer>
        <text:p text:style-name="footer">Tweede Kamer, vergaderjaar 2025-2026, 29 477, nr. 97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neesmiddelenbeleid; Brief regering; Continueren sluis Tecvayli en Talvey</dc:title>
    <meta:user-defined meta:name="OVERHEIDop.ParlID/DC.identifier">kst-29477-972</meta:user-defined>
    <meta:user-defined meta:name="OVERHEIDop.ondernummer">972</meta:user-defined>
    <meta:user-defined meta:name="DCTERMS.W3CDTF/DCTERMS.available">2026-05-26</meta:user-defined>
    <meta:user-defined meta:name="OVERHEIDop.KamerstukTypen/DC.type">Brief</meta:user-defined>
    <meta:user-defined meta:name="OVERHEIDop.dossiernummer">29477</meta:user-defined>
    <meta:user-defined meta:name="OVERHEIDop.configuratie">https://repository.officiele-overheidspublicaties.nl/MasterConfiguraties/MC-OEP-Kamerstuk-Web/1.10/xml/MC-OEP-Kamerstuk-Web.xml</meta:user-defined>
    <meta:user-defined meta:name="OVERHEIDop.documenttitel">Continueren sluis Tecvayli en Talvey</meta:user-defined>
    <meta:user-defined meta:name="OVERHEIDop.indiener">S.T.M. Hermans</meta:user-defined>
    <meta:user-defined meta:name="OVERHEIDop.dossiertitel">Geneesmiddel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Geneesmiddelenbeleid; Brief regering; Continueren sluis Tecvayli en Talvey</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