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398-125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398<text:tab/>Maatregelen verkeersveiligheid</text:h>
      <text:h text:style-name="ifm_p_font.bold_size.9.06pt_mt.18.8mm_indent.-58.5mm_ifm" text:outline-level="1">Nr. 1251
      <text:tab/>BRIEF VAN DE MINISTER VAN INFRASTRUCTUUR EN WATERSTAAT</text:h>
      <text:p text:style-name="ifm_p_mt.3.76mm_ifm">Aan de Voorzitter van de Tweede Kamer der Staten-Generaal</text:p>
      <text:p text:style-name="ifm_p_mt.3.76mm_ifm">Den Haag, 7 juli 2026</text:p>
      <text:p text:style-name="ifm_p_mt.3.76mm_ifm">Met deze brief wordt u geïnformeerd over de halfjaarlijkse rapportage van markttoezichts- en handhavingsacties op elektrische fietsen. Omdat beide onderwerpen betrekking hebben op de verkeersveiligheid van lichte voertuigen, stuur ik uw Kamer tevens de recent uitgevoerde evaluatie van de helmplicht voor de snorfiets uitgevoerd door Stichting Wetenschappelijk Onderzoek Verkeersveiligheid (SWOV).</text:p>
      <text:h text:style-name="ifm_p_font.bold_mt.3.76mm_page.keep-with-next_ifm" text:outline-level="1">Halfjaarlijkse rapportage markttoezicht en handhaving elektrische fietsen</text:h>
      <text:p text:style-name="ifm_p_mt.3.76mm_ifm">Op basis van input van de Nederlandse Voedsel- en Warenautoriteit (NVWA), de Inspectie Leefomgeving en Transport (ILT), Politie en Douane, is aan uw Kamer toegezegd vanaf juli aanstaande halfjaarlijks te rapporteren over de volgende indicatoren:</text:p>
      <text:p text:style-name="ifm_p_indent.-5mm_mleft.5mm_ifm">•<text:tab/>Het aantal (markt)toezichts- of handhavingsacties in relatie tot fietsen met trapondersteuning (of ongekeurde bromfietsen in de verschijningsvorm van een elektrische fiets).</text:p>
      <text:p text:style-name="ifm_p_indent.-5mm_mleft.5mm_ifm">•<text:tab/>Het aantal opgelegde boetes door de politie in relatie tot fietsen met trapondersteuning (of ongekeurde bromfietsen in de verschijningsvorm van een fiets).<text:note text:id="ID-1263811-d40e72" text:note-class="footnote"><text:note-citation text:label="1 ">1</text:note-citation><text:note-body><text:p text:style-name="ifm_p_font.normal_size.6.93pt_mt..5mm_indent.-0.1161in_mleft.0.1161in_ifm">Kamerstukken 29 398, nr. 1220.</text:p></text:note-body></text:note></text:p>
      <text:p text:style-name="ifm_p_mt.3.76mm_ifm">De NVWA en ILT voeren momenteel de eerste gezamenlijke inspecties uit naar elektrische fietsen om te controleren of zij voldoen aan de essentiële veiligheidseisen en niet als ongekeurde bromfietsen op de markt worden gebracht. Hiermee wordt het markttoezicht versterkt en sluiten handhavingsinterventies beter op elkaar aan. Deze gezamenlijke inspecties worden vervolgens geëvalueerd en uw Kamer ontvangt na de zomer de resultaten.</text:p>
      <text:p text:style-name="ifm_p_mt.3.76mm_ifm">Ook onderzoekt de NVWA in samenwerking met de Europese Commissie en markttoezichtautoriteiten van acht andere lidstaten verschillende elektrische fietsen op de essentiële veiligheidseisen. De NVWA is daarnaast gestart met de controle van de essentiële veiligheidseisen van zeven verschillende merken fietsaccu’s. De voorlopige resultaten van beide trajecten worden in de volgende halfjaarlijkse rapportage begin volgend jaar meegenomen. De politie heeft dit jaar tot en met mei, 1.642 boetes opgelegd voor het laten staan of gebruiken van een voertuig zonder goedkeuring voor toelating tot het verkeer op de weg. Er is hierbij geen uitsplitsing in de cijfers mogelijk naar het soort voertuig, maar volgens de politie was bij het merendeel van deze geconstateerde overtredingen een fatbike betrokken.</text:p>
      <text:p text:style-name="ifm_p_mt.3.76mm_ifm">Input van Douane is in deze rapportage nog niet meegenomen. Momenteel wordt een taakbijlage opgesteld onder het convenant van het Ministerie van Infrastructuur en Waterstaat en Douane. Met de taakbijlage wordt minimaal eerstelijns douanetoezicht ingericht en wordt de samenwerking met de ILT geregeld ten aanzien van het tegenhouden en/of in beslag nemen van ongekeurde bromfietsen (bijvoorbeeld in de verschijningsvorm van een fatbike).</text:p>
      <text:p text:style-name="ifm_p_mt.3.76mm_ifm">Tot slot wordt naar aanleiding van de motie Goudzwaard<text:note text:id="ID-1263811-d40e93" text:note-class="footnote"><text:note-citation text:label="2 ">2</text:note-citation><text:note-body><text:p text:style-name="ifm_p_font.normal_size.6.93pt_mt..5mm_indent.-0.1161in_mleft.0.1161in_ifm">Kamerstukken 29 398, nr. 1218.</text:p></text:note-body></text:note> momenteel de mogelijkheden in kaart gebracht om bij de halfjaarlijkse rapportage begin volgend jaar specifiek ook de e-commerce en bijbehorende grensoverschrijdende handhaving mee te nemen.</text:p>
      <text:h text:style-name="ifm_p_font.bold_mt.3.76mm_page.keep-with-next_ifm" text:outline-level="1">Evaluatie helmplicht snorfiets</text:h>
      <text:p text:style-name="ifm_p_mt.3.76mm_ifm">Op 1 januari 2023 is de landelijke helmplicht voor bestuurders en passagiers van de snorfiets ingevoerd. Het doel van deze maatregel is om het aantal verkeersdoden en -gewonden onder snorfietsers te verminderen. Bij de inwerkingtreding is aangegeven de effecten van deze maatregel drie jaar na invoering te evalueren.</text:p>
      <text:p text:style-name="ifm_p_mt.3.76mm_ifm">SWOV heeft deze evaluatie uitgevoerd door middel van een vragenlijststudie en een studie naar statistieken over verkeersslachtoffers, verkeersongevallen en blootstelling in het verkeer. Zie bijlage 1. Het evaluatieonderzoek laat zien dat de maatregel effectief is geweest. Uit ongevalsgegevens blijkt dat snorfietsers nu minder vaak hoofdletsel oplopen dan vóór de helmplicht.</text:p>
      <text:p text:style-name="ifm_p_mt.3.76mm_ifm">SWOV concludeert verder dat sinds de invoering van de helmplicht voor snorfietsers veel bestuurders hun gedrag hebben aangepast. Het merendeel draagt nu een helm, anderen rijden minder kilometers op de snorfiets of stappen over op ander een vervoermiddel. In plaats van de snorfiets stapten mensen over op de auto, (elektrische) fiets, het openbaar vervoer of ging men lopen.</text:p>
      <text:p text:style-name="ifm_p_ifm">Deze veranderingen lijken positief uit te pakken voor de verkeersveiligheid.</text:p>
      <text:p text:style-name="ifm_p_mt.3.76mm_ifm">De mensen die overstapten naar een ander vervoermiddel zijn vaak terechtgekomen bij vervoermiddelen met een lager risico per kilometer.</text:p>
      <text:p text:style-name="ifm_p_ifm">De resultaten van dit onderzoek geven geen reden om de helmplicht voor de snorfiets te herzien. De inzichten worden meegenomen in het vervolgproces rond de leeftijdsgebonden helmplicht voor gebruikers en passagiers van elektrische fietsen (waaronder fatbikes) en lichte elektrische voertuigen (LEVs).</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398, nr. 1251<text:tab/><text:page-number text:select-page="current"/></text:p>
      </style:footer>
    </style:master-page>
    <style:master-page xmlns:sdu-fn="http://schema.sdu.nl/2011/07/functions" style:name="Landscape" style:page-layout-name="landscape-margin-text">
      <style:footer>
        <text:p text:style-name="footer">Tweede Kamer, vergaderjaar 2025-2026, 29 398, nr. 125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aatregelen verkeersveiligheid; Brief regering; Halfjaarlijkse rapportage markttoezichts- en handhavingsacties elektrische fietsen en evaluatie helmplicht snorfiets</dc:title>
    <meta:user-defined meta:name="OVERHEIDop.ParlID/DC.identifier">kst-29398-1251</meta:user-defined>
    <meta:user-defined meta:name="OVERHEIDop.ondernummer">1251</meta:user-defined>
    <meta:user-defined meta:name="DCTERMS.W3CDTF/DCTERMS.available">2026-07-23</meta:user-defined>
    <meta:user-defined meta:name="OVERHEIDop.KamerstukTypen/DC.type">Brief</meta:user-defined>
    <meta:user-defined meta:name="OVERHEIDop.dossiernummer">29398</meta:user-defined>
    <meta:user-defined meta:name="OVERHEIDop.configuratie">https://repository.officiele-overheidspublicaties.nl/MasterConfiguraties/MC-OEP-Kamerstuk-Web/1.10/xml/MC-OEP-Kamerstuk-Web.xml</meta:user-defined>
    <meta:user-defined meta:name="OVERHEIDop.documenttitel">Halfjaarlijkse rapportage markttoezichts- en handhavingsacties elektrische fietsen en evaluatie helmplicht snorfiets</meta:user-defined>
    <meta:user-defined meta:name="OVERHEIDop.indiener">V.P.G. Karremans</meta:user-defined>
    <meta:user-defined meta:name="OVERHEIDop.dossiertitel">Maatregelen verkeersveilig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7</meta:user-defined>
    <meta:user-defined meta:name="DC.title">Maatregelen verkeersveiligheid; Brief regering; Halfjaarlijkse rapportage markttoezichts- en handhavingsacties elektrische fietsen en evaluatie helmplicht snorfiet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Weg</meta:user-defined>
    <meta:user-defined meta:name="OVERHEIDop.versieInformatie"/>
  </office:meta>
</office:document-meta>
</file>