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247-49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47<text:tab/>Acute zorg</text:h>
      <text:h text:style-name="ifm_p_font.bold_size.9.06pt_mt.18.8mm_indent.-58.5mm_ifm" text:outline-level="1">Nr. 491
      <text:tab/>BRIEF VAN DE MINISTER VAN VOLKSGEZONDHEID, WELZIJN EN SPORT</text:h>
      <text:p text:style-name="ifm_p_mt.3.76mm_ifm"><draw:frame draw:name="margetekst.termijn" draw:style-name="frame.margetekst" draw:z-index="0" svg:width="54.5mm" svg:x="-58.5mm" text:anchor-type="paragraph"><draw:text-box fo:min-height="0.2in"><text:p text:style-name="ifm_p_size.6.93pt_ifm">Ontvangen ter Griffie op 2 juni 2026.</text:p><text:p text:style-name="ifm_p_size.6.93pt_mt.3.76mm_ifm">Het besluit tot het doen van een aanwijzing kan niet eerder worden genomen dan op 4 juli 2026.</text:p></draw:text-box></draw:frame>Aan de Voorzitter van de Tweede Kamer der Staten-Generaal</text:p>
      <text:p text:style-name="ifm_p_mt.3.76mm_ifm">Den Haag, 2 juni 2026</text:p>
      <text:p text:style-name="ifm_p_mt.3.76mm_ifm">Conform artikel 8 van de Wet Marktordening gezondheidszorg (Wmg) informeert het kabinet de Tweede Kamer over de inhoud van de aanwijzing die op grond van artikel 7 van die wet aan de Nederlandse Zorgautoriteit (NZa) wordt gegeven. Deze aanwijzing betreft de wijziging van het Besluit beschikbaarheidsbijdrage Wmg, met als doel de capaciteit van Mobiele Medische Teams (MMT’s) in Nederland uit te breiden. Met deze maatregel wordt de toegankelijkheid van MMT-zorg verbeterd en gewaarborgd dat vitaal bedreigde patiënten tijdig toegang hebben tot gespecialiseerde spoedzorg.</text:p>
      <text:p text:style-name="ifm_p_mt.3.76mm_ifm">De aanwijzing zal conform artikel 8 Wmg pas worden gegeven nadat de voorhangtermijn van dertig dagen is verstreken na verzending van deze brief. Van de vaststelling van de aanwijzing zal mededeling worden gedaan door plaatsing in de Staatscourant. De voorhangtermijn loopt tot en met 3 juli 2026.</text:p>
      <text:h text:style-name="ifm_p_font.bold_mt.3.76mm_page.keep-with-next_ifm" text:outline-level="1">Aanleiding en noodzaak</text:h>
      <text:p text:style-name="ifm_p_mt.3.76mm_ifm">Momenteel zijn er vier standplaatsen in Nederland voor MMT’s. MMT-zorg is pre-hospitale medische zorg die aanvulling biedt op de ambulancezorg, waarbij hulp wordt geboden aan ernstig zieke of gewonde patiënten buiten het ziekenhuis. Het Landelijk Netwerk Acute Zorg (LNAZ) heeft in het rapport «De toegankelijkheid van MMT-zorg in Nederland"<text:note text:id="ID-1252202-d40e81" text:note-class="footnote"><text:note-citation text:label="1 ">1</text:note-citation><text:note-body><text:p text:style-name="ifm_p_font.normal_size.6.93pt_mt..5mm_indent.-0.1161in_mleft.0.1161in_ifm">Landelijk Netwerk acute zorg (2022). De toegankelijkheid van MMT-zorg in Nederland.</text:p></text:note-body></text:note> aangegeven dat de dekking in twee regio’s (Oost-Nederland en Limburg) onvoldoende is, waardoor de toegankelijkheid van spoedzorg onder druk staat. Door bevolkingsgroei en de daarmee samenhangende toename van de zorgvraag is de toegang tot deze zorg via de huidige vier MMT-teams niet langer toereikend.</text:p>
      <text:p text:style-name="ifm_p_mt.3.76mm_ifm">In overleg met betrokken partijen heeft het kabinet besloten om de gelegenheid te bieden de capaciteit van MMT’s uit te breiden met een helikopter en voertuig op International Airport Teuge en een voertuig in Zuid-Limburg. Voor de dekking hiervan heeft de Tweede Kamer op 24 maart 2026 ingestemd met het amendement van de leden Bevers (VVD) en Wiersma (BBB) op basis waarvan structureel € 14,7 miljoen door VWS binnen de premiegefinancierde zorguitgaven beschikbaar is gesteld<text:note text:id="ID-1252202-d40e93" text:note-class="footnote"><text:note-citation text:label="2 ">2</text:note-citation><text:note-body><text:p text:style-name="ifm_p_font.normal_size.6.93pt_mt..5mm_indent.-0.1161in_mleft.0.1161in_ifm">Kamerstukken II 2025/2026, 36 800 XVI, nr. 79.</text:p></text:note-body></text:note>.</text:p>
      <text:p text:style-name="ifm_p_mt.3.76mm_ifm">Vanwege de voorgenomen uitbreiding van MMT-zorg is het noodzakelijk om het Besluit beschikbaarheidbijdrage WMG aan te passen. Het kabinet is voornemens de reikwijdte van de zorg uit te breiden, zoals bedoeld in subonderdeel 6 van onderdeel B, aanhef en onder 6 van de Bijlage bij het Besluit beschikbaarheidbijdrage WMG. De wijziging van dit besluit is momenteel ter advies aangeboden aan de Raad van State en wordt naar verwachting in het najaar vastgesteld.</text:p>
      <text:p text:style-name="ifm_p_mt.3.76mm_ifm">Parallel aan deze wijziging van het Besluit, is het noodzakelijk om de NZa een aanwijzing te geven. De feitelijke toekenning van de beschikbaarheidbijdrage vindt namelijk plaats door de NZa op basis van beleidsregels die voortvloeien uit de aanwijzing. Om te voorkomen dat de implementatie van de nieuwe MMT-capaciteit vertraagt, wordt de aanwijzing aan de NZa vooruitlopend op het in werking treden van de wijzing van het Besluit afgegeven. De aanwijzing zal effectief worden onder de voorwaarde dat de wijziging van het Besluit in werking treedt.</text:p>
      <text:h text:style-name="ifm_p_font.bold_mt.3.76mm_page.keep-with-next_ifm" text:outline-level="1">Zakelijke inhoud van de aanwijzing</text:h>
      <text:p text:style-name="ifm_p_mt.3.76mm_ifm">Met deze aanwijzing wordt de NZa verzocht om bij de vaststelling van regels of beleidsregels voor de beschikbaarheidbijdrage voor zorg door mobiel medische teams, uit te gaan van de voorgenomen uitbreiding van de zorg in de wijziging van het Besluit beschikbaarheidbijdrage WMG<text:note text:id="ID-1252202-d40e114" text:note-class="footnote"><text:note-citation text:label="3 ">3</text:note-citation><text:note-body><text:p text:style-name="ifm_p_font.normal_size.6.93pt_mt..5mm_indent.-0.1161in_mleft.0.1161in_ifm">Bijlage, onderdeel B, onderdeel 6 behorende bij de artikelen 2 en 4 van het Besluit.</text:p></text:note-body></text:note>. De uitbreiding van de MMT-zorg waarvoor een beschikbaarheidbijdrage wordt verstrekt, betreft:</text:p>
      <text:p text:style-name="ifm_p_indent.-7mm_mleft.7mm_ifm">1.<text:tab/>een extra helikopter en voertuig met een 7 x 24 uur paraat medisch specialistisch team die bij daglicht binnen twee minuten en in het donker binnen vijf minuten moeten kunnen uitrukken;</text:p>
      <text:p text:style-name="ifm_p_indent.-7mm_mleft.7mm_ifm">2.<text:tab/>een extra voertuig met een 7 x 24 uur paraat medisch specialistisch team dat binnen twee minuten moet kunnen uitrukken.</text:p>
      <text:p text:style-name="ifm_p_mt.3.76mm_ifm">De beschikbaarheidbijdrage voor twee voertuigen met 7 x 24 uur beschikbare medisch-specialistische teams die binnen 25 minuten moeten kunnen uitrukken, zoals opgenomen onder c, subonderdeel 6 van onderdeel B van de Bijlage blijft ongewijzigd.</text:p>
      <text:p text:style-name="ifm_p_mt.3.76mm_ifm">Conform de kostenraming van de NZa<text:note text:id="ID-1252202-d40e133" text:note-class="footnote"><text:note-citation text:label="4 ">4</text:note-citation><text:note-body><text:p text:style-name="ifm_p_font.normal_size.6.93pt_mt..5mm_indent.-0.1161in_mleft.0.1161in_ifm">Nederlandse Zorgautoriteit (2024). Kostenraming uitbreiding mobiele medische teams.</text:p></text:note-body></text:note> voor de uitbreiding van de MMT-zorg, is het uitgangspunt voor de vaststelling van de beschikbaarheidsbijdrage dat deze de noodzakelijke exploitatiekosten van de uitbreiding van de MMT-inzet dekt, waaronder de aanschaf en het onderhoud van voertuigen, de bemensing door medisch personeel en bestuurders en locatiekosten. Daarnaast dienen ook de opstartkosten – de kosten die voorwaardelijk zijn om deze voorziening te realiseren – in de beschikbaarheidbijdrage te worden verwerkt. Hierbij geldt dat enkel kosten die zijn gemaakt na inwerkingtreding van het Besluit houdende de uitbreiding van MMT-zorg voor vergoeding in aanmerking komen. Dit geldt ook voor opstartkost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47, nr. 491<text:tab/><text:page-number text:select-page="current"/></text:p>
      </style:footer>
    </style:master-page>
    <style:master-page xmlns:sdu-fn="http://schema.sdu.nl/2011/07/functions" style:name="Landscape" style:page-layout-name="landscape-margin-text">
      <style:footer>
        <text:p text:style-name="footer">Tweede Kamer, vergaderjaar 2025-2026, 29 247, nr. 49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cute zorg; Brief regering; Voorhang uitbreiding zorg door mobiel medische teams</dc:title>
    <meta:user-defined meta:name="OVERHEIDop.ParlID/DC.identifier">kst-29247-491</meta:user-defined>
    <meta:user-defined meta:name="OVERHEIDop.ondernummer">491</meta:user-defined>
    <meta:user-defined meta:name="DCTERMS.W3CDTF/DCTERMS.available">2026-06-04</meta:user-defined>
    <meta:user-defined meta:name="OVERHEIDop.KamerstukTypen/DC.type">Brief</meta:user-defined>
    <meta:user-defined meta:name="OVERHEIDop.dossiernummer">29247</meta:user-defined>
    <meta:user-defined meta:name="OVERHEIDop.configuratie">https://repository.officiele-overheidspublicaties.nl/MasterConfiguraties/MC-OEP-Kamerstuk-Web/1.10/xml/MC-OEP-Kamerstuk-Web.xml</meta:user-defined>
    <meta:user-defined meta:name="OVERHEIDop.documenttitel">Voorhang uitbreiding zorg door mobiel medische teams</meta:user-defined>
    <meta:user-defined meta:name="OVERHEIDop.indiener">S.T.M. Hermans</meta:user-defined>
    <meta:user-defined meta:name="OVERHEIDop.dossiertitel">Acute 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Acute zorg; Brief regering; Voorhang uitbreiding zorg door mobiel medische team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