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232-7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32<text:tab/>Air France – KLM</text:h>
      <text:h text:style-name="ifm_p_font.bold_size.12.26pt_mt.7.52mm_indent.-58.5mm_ifm" text:outline-level="1">28 165<text:tab/>Deelnemingenbeleid Rijksoverheid</text:h>
      <text:h text:style-name="ifm_p_font.bold_size.9.06pt_mt.18.8mm_indent.-58.5mm_ifm" text:outline-level="1">Nr. 71
      <text:tab/>BRIEF VAN DE MINISTER VAN FINANCIËN</text:h>
      <text:p text:style-name="ifm_p_mt.3.76mm_ifm">Aan de Voorzitter van de Tweede Kamer der Staten-Generaal</text:p>
      <text:p text:style-name="ifm_p_mt.3.76mm_ifm">Den Haag, 29 april 2026</text:p>
      <text:p text:style-name="ifm_p_mt.3.76mm_ifm">Op 9 april 2026 ontving ik schriftelijke vragen van het Kamerlid Van der Maas (VVD) over het bericht «KLM-topvrouw pakt 30 procent meer salaris ondanks financiële problemen en interne onrust bij vliegmaatschappij: Rintel verdient 1,6 miljoen euro» (met kenmerk 2026Z07488). Hierbij ontvangt u de beantwoording van deze vragen.</text:p>
      <text:p text:style-name="ifm_p_mt.3.76mm_ifm">Daarnaast heeft het Kamerlid Beckerman (SP) in het commissiedebat luchtvaart van 21 april 2026 vragen gesteld over begrenzing van het beloningsbeleid voor de top bij KLM en of het kabinet van de directie van KLM eist dat ze het goede voorbeeld geven, zolang van de medewerkers loonmatiging wordt gevraagd. De Minister van Infrastructuur en Waterstaat heeft de vragen aan mij ter beantwoording doorgeleid en hierbij kom ik tegemoet aan deze toezegging.</text:p>
      <text:p text:style-name="ifm_p_mt.3.76mm_ifm">De Nederlandse staat heeft als minderheidsaandeelhouder (5,9%) van KLM beperkte invloed op de uitkomst van stemmingen en daarmee op het beloningsbeleid voor de bestuurders. Air France-KLM is economisch eigenaar van KLM en bezit 49% van de stemrechten. Stichting Administratiekantoor KLM (SAK I) en Stichting Administratiekantoor (SAK II) bezitten 45% van de stemrechten.<text:note text:id="ID-1246760-d40e76" text:note-class="footnote"><text:note-citation text:label="1 ">1</text:note-citation><text:note-body><text:p text:style-name="ifm_p_font.normal_size.6.93pt_mt..5mm_indent.-0.1161in_mleft.0.1161in_ifm">SAK I en SAK II hebben beide drie bestuurders. Eén bestuurder wordt aangewezen door Air France, één bestuurder door KLM en één bestuurder door de andere twee bestuurders gezamenlijk.</text:p></text:note-body></text:note></text:p>
      <text:p text:style-name="ifm_p_mt.3.76mm_ifm">Het feit dat het verruimde beloningsbeleid in 2024 is aangenomen tijdens de aandeelhoudersvergadering, is een gevolg van het feit dat deze stichtingen niet dezelfde opvatting als de Nederlandse staat hebben over passende bezoldiging en de lijn van Air France-KLM hebben gevolgd. De Nederlandse staat zal zich echter blijven inzetten om het beloningsbeleid bij KLM in lijn te brengen met het deelnemingenbeleid en benadrukken dat gezien de huidige uitdagingen van de onderneming, terughoudendheid gepast is met een stijging van de (variabele) beloning.</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32, nr. 71<text:tab/><text:page-number text:select-page="current"/></text:p>
      </style:footer>
    </style:master-page>
    <style:master-page xmlns:sdu-fn="http://schema.sdu.nl/2011/07/functions" style:name="Landscape" style:page-layout-name="landscape-margin-text">
      <style:footer>
        <text:p text:style-name="footer">Tweede Kamer, vergaderjaar 2025-2026, 29 232, nr. 7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ir France - KLM; Brief regering; Toezegging tijdens het commissiedebat luchtvaart van 21 april 2026 over begrenzing van het beloningsbeleid voor de top bij KLM</dc:title>
    <meta:user-defined meta:name="OVERHEIDop.ParlID/DC.identifier">kst-29232-71</meta:user-defined>
    <meta:user-defined meta:name="OVERHEIDop.ondernummer">71</meta:user-defined>
    <meta:user-defined meta:name="DCTERMS.W3CDTF/DCTERMS.available">2026-05-07</meta:user-defined>
    <meta:user-defined meta:name="OVERHEIDop.KamerstukTypen/DC.type">Brief</meta:user-defined>
    <meta:user-defined meta:name="OVERHEIDop.dossiernummer">29232;28165</meta:user-defined>
    <meta:user-defined meta:name="OVERHEIDop.configuratie">https://repository.officiele-overheidspublicaties.nl/MasterConfiguraties/MC-OEP-Kamerstuk-Web/1.10/xml/MC-OEP-Kamerstuk-Web.xml</meta:user-defined>
    <meta:user-defined meta:name="OVERHEIDop.documenttitel">Toezegging tijdens het commissiedebat luchtvaart van 21 april 2026 over begrenzing van het beloningsbeleid voor de top bij KLM</meta:user-defined>
    <meta:user-defined meta:name="OVERHEIDop.indiener">E. Heinen</meta:user-defined>
    <meta:user-defined meta:name="OVERHEIDop.dossiertitel">Air France - KLM</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9</meta:user-defined>
    <meta:user-defined meta:name="DC.title">Air France - KLM; Brief regering; Toezegging tijdens het commissiedebat luchtvaart van 21 april 2026 over begrenzing van het beloningsbeleid voor de top bij KLM</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