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9023-70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023<text:tab/>Voorzienings- en leveringszekerheid energie</text:h>
      <text:h text:style-name="ifm_p_font.bold_size.12.26pt_mt.7.52mm_indent.-58.5mm_ifm" text:outline-level="1">31 239<text:tab/>Stimulering duurzame energieproductie </text:h>
      <text:h text:style-name="ifm_p_font.bold_size.9.06pt_mt.18.8mm_indent.-58.5mm_ifm" text:outline-level="1">Nr. 701
      <text:tab/>BRIEF VAN DE MINISTER VAN KLIMAAT EN GROENE GROEI</text:h>
      <text:p text:style-name="ifm_p_mt.3.76mm_ifm">Aan de Voorzitter van de Tweede Kamer der Staten-Generaal</text:p>
      <text:p text:style-name="ifm_p_mt.3.76mm_ifm">Den Haag, 9 juni 2026</text:p>
      <text:p text:style-name="ifm_p_mt.3.76mm_ifm">Op woensdag 3 juni 2026 vonden in uw Kamer de Tweeminutendebatten Waterstof, groen gas en andere energiedragers (CD 4/3), Energieraad (CD 5/3), Betaalbare energierekening voor huishoudens (CD 9/4) en Hernieuwbare energie (CD 15/4) plaats. Hierbij ontvangt u mijn appreciaties op de gewijzigde moties.</text:p>
      <text:p text:style-name="ifm_p_indent.-7mm_mleft.7mm_ifm">1.<text:tab/>Motie van het lid Flach (SGP)<text:note text:id="ID-1253261-d40e71" text:note-class="footnote"><text:note-citation text:label="1 ">1</text:note-citation><text:note-body><text:p text:style-name="ifm_p_font.normal_size.6.93pt_mt..5mm_indent.-0.1161in_mleft.0.1161in_ifm">Kamerstuk 29 023, Nr. 703</text:p></text:note-body></text:note> verzoekt de regering in overleg met betrokken partijen te bezien wat de knelpunten zijn bij inzet van ijzerpoeder als duurzame brandstof, en op Europees niveau in te zetten op wijziging van betrokken richtlijnen en eisen. Ik kan deze motie de appreciatie «oordeel Kamer» geven. IJzerpoedertechnologie maakt het mogelijk om energie op te slaan door ijzerpoeder te verbranden tot hoge-temperatuurstoom, waarbij ijzeroxide ontstaat. Dit kan met (bij voorkeur groene) waterstof weer worden teruggewonnen tot ijzerpoeder, waardoor een circulaire energiedrager ontstaat. De technologie bevindt zich in de demonstratiefase, deze fase zal moeten uitwijzen of zij breed toepasbaar is binnen het energiesysteem. Internationale ontwikkelingen gaan echter snel, waardoor het van belang is dat Nederland actief inzet op onderzoek, ontwikkeling en opschaling om de bestaande koploperspositie op kennis niet te verliezen.</text:p>
      <text:p text:style-name="ifm_p_indent.-7mm_mleft.7mm_ifm">2.<text:tab/>Motie van de leden Flach (SGP) en Grinwis (CU)<text:note text:id="ID-1253261-d40e83" text:note-class="footnote"><text:note-citation text:label="2 ">2</text:note-citation><text:note-body><text:p text:style-name="ifm_p_font.normal_size.6.93pt_mt..5mm_indent.-0.1161in_mleft.0.1161in_ifm">Kamerstuk 31 239, Nr. 457</text:p></text:note-body></text:note> verzoekt de regering samen met betrokken partijen als onderdeel van de Integrale Kennis en Innovatie Agenda een strategische agenda voor uitrol van energie uit water op te stellen, te bezien wat de mogelijkheden zijn voor gerichte steun ten behoeve van opschaling, en de Kamer hierover begin 2027 te informeren. Investeringen in innovatieve technieken zijn van belang voor de toekomst van het energiesysteem, daarom kan ik deze motie de appreciatie «oordeel Kamer» geven. Ik start binnenkort, samen met het bedrijfsleven en kennisinstellingen, met het opstellen van een nieuwe Integrale Kennis en Innovatie agenda die in gaat vanaf 2028. Hierbij kijk ik integraal naar welke innovaties nodig zijn voor de energietransitie en om onze toekomstige welvaart op pijl te houden. Energie uit water, en specifiek de opschaling hiervan, neem ik mee in dit traject als één van de innovatieve technieken.</text:p>
      <text:p text:style-name="ifm_p_indent.-7mm_mleft.7mm_ifm">3.<text:tab/>Motie van de leden Van den Berg en Boomsma (beiden JA21)<text:note text:id="ID-1253261-d40e95" text:note-class="footnote"><text:note-citation text:label="3 ">3</text:note-citation><text:note-body><text:p text:style-name="ifm_p_font.normal_size.6.93pt_mt..5mm_indent.-0.1161in_mleft.0.1161in_ifm">Kamerstuk 21 501–33, Nr. 1213</text:p></text:note-body></text:note> verzoekt de regering om bij de strategisch gasbeleidbrief een uitvoeringstabel toe te voegen waarin per aangenomen motie staat welke concrete actie nationaal en Europees is ingezet en welke lidstaten of Europese instellingen steun geven of weerstand bieden. Ik help graag bij het creëren van overzicht ten aanzien van de uitvoering van moties. Als een uitvoeringstabel in de Kamerbrief over strategisch gasbeleid daar aan bijdraagt kan ik me daarin vinden. Daarom geef ik deze motie de appreciatie «oordeel Kamer». In deze uitvoeringstabel kan ik per relevante motie aangeven welke concrete acties zijn ingezet en wat het krachtenveld in Europa is.</text:p>
      <text:p text:style-name="ifm_p_indent.-7mm_mleft.7mm_ifm">4.<text:tab/>Motie van de leden Jumelet (CDA) en Van den Berg (JA21)<text:note text:id="ID-1253261-d40e107" text:note-class="footnote"><text:note-citation text:label="4 ">4</text:note-citation><text:note-body><text:p text:style-name="ifm_p_font.normal_size.6.93pt_mt..5mm_indent.-0.1161in_mleft.0.1161in_ifm">Kamerstuk 29 023, Nr. 704</text:p></text:note-body></text:note> verzoekt de regering om zo spoedig mogelijk een integrale analyse te presenteren van de cumulatieve effecten van nationale en Europese klimaat- en energiemaatregelen op de energierekening van huishoudens en bedrijven, en inzichtelijk te maken aan welke knoppen er kan worden gedraaid om de energierekening betaalbaar te houden. Ik kan deze motie de appreciatie «oordeel Kamer» geven. Uw Kamer ontvangt bij de Miljoenennota 2027 een aantal partiële analyses van de ontwikkeling van de energierekening van huishoudens en bedrijven die een goed beeld geven van de ontwikkeling van de energierekening voor burgers en kosten voor bedrijven op korte termijn. Denk aan een prognose van de energierekening voor verschillende groepen huishoudens in de komende vijf jaar, op basis van staand en aangenomen beleid. Daarnaast wordt in de Monitor Energiearmoede dieper ingegaan op huishoudens die kwetsbaar zijn voor hoge energieprijzen, en worden de effecten van de tijdsgebonden nettarieven op de energierekening van huishoudens in beeld gebracht en gedeeld met uw Kamer. Tot slot zal het geactualiseerde Nationaal Plan Energiesysteem (NPE) dat met de Miljoenennota met uw Kamer wordt gedeeld, nader ingaan op de kosten van de energietransitie voor burgers en bedrijven.</text:p>
      <text:p text:style-name="ifm_p_indent.0mm_mleft.7mm_ifm">Aan de integrale analyses waar in de motie naar wordt verwezen, wordt momenteel gewerkt als onderdeel van het kennisprogramma Energietransitie Integraal Kostenbeeld (EIK), een samenwerking van CBS, CPB, PBL, RVO, TNO en EZK. Op 18 mei jl. zijn daarvan het startrapport en het werkprogramma gepubliceerd<text:note text:id="ID-1253261-d40e118" text:note-class="footnote"><text:note-citation text:label="5 ">5</text:note-citation><text:note-body><text:p text:style-name="ifm_p_font.normal_size.6.93pt_mt..5mm_indent.-0.1161in_mleft.0.1161in_ifm">Energietransitie Integraal Kostenbeeld - Energy.nl</text:p></text:note-body></text:note>.</text:p>
      <text:p text:style-name="ifm_p_indent.0mm_mleft.7mm_ifm">Het Ministerie van EZK is nauw betrokken bij de uitvoering van dit programma en zal daarbij inzetten op tijdige en volledige analyses langs de lijnen van de motie en de inzichten daaruit delen met uw Kamer.</text:p>
      <text:p text:style-name="ifm_p_mt.5.08mm_ifm">De Minister van Klimaat en Groene Groei,<text:line-break/>S. van<text:s/>Veldhoven-van der Me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9 023, nr. 701<text:tab/><text:page-number text:select-page="current"/></text:p>
      </style:footer>
    </style:master-page>
    <style:master-page xmlns:sdu-fn="http://schema.sdu.nl/2011/07/functions" style:name="Landscape" style:page-layout-name="landscape-margin-text">
      <style:footer>
        <text:p text:style-name="footer">Tweede Kamer, vergaderjaar 2025-2026, 29 023, nr. 70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oorzienings- en leveringszekerheid energie; Brief regering; Schriftelijke appreciaties gewijzigde moties n.a.v. Tweeminutendebatten Waterstof, groen gas en andere energiedragers, Energieraad, Betaalbare energierekening voor huishoudens en Hernieuwbare energie</dc:title>
    <meta:user-defined meta:name="OVERHEIDop.ParlID/DC.identifier">kst-29023-701</meta:user-defined>
    <meta:user-defined meta:name="OVERHEIDop.ondernummer">701</meta:user-defined>
    <meta:user-defined meta:name="DCTERMS.W3CDTF/DCTERMS.available">2026-06-11</meta:user-defined>
    <meta:user-defined meta:name="OVERHEIDop.KamerstukTypen/DC.type">Brief</meta:user-defined>
    <meta:user-defined meta:name="OVERHEIDop.dossiernummer">29023;31239</meta:user-defined>
    <meta:user-defined meta:name="OVERHEIDop.configuratie">https://repository.officiele-overheidspublicaties.nl/MasterConfiguraties/MC-OEP-Kamerstuk-Web/1.10/xml/MC-OEP-Kamerstuk-Web.xml</meta:user-defined>
    <meta:user-defined meta:name="OVERHEIDop.documenttitel">Schriftelijke appreciaties gewijzigde moties n.a.v. Tweeminutendebatten Waterstof, groen gas en andere energiedragers, Energieraad, Betaalbare energierekening voor huishoudens en Hernieuwbare energie</meta:user-defined>
    <meta:user-defined meta:name="OVERHEIDop.indiener">S. van Veldhoven-van der Meer</meta:user-defined>
    <meta:user-defined meta:name="OVERHEIDop.dossiertitel">Voorzienings- en leveringszekerheid energi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9</meta:user-defined>
    <meta:user-defined meta:name="DC.title">Voorzienings- en leveringszekerheid energie; Brief regering; Schriftelijke appreciaties gewijzigde moties n.a.v. Tweeminutendebatten Waterstof, groen gas en andere energiedragers, Energieraad, Betaalbare energierekening voor huishoudens en Hernieuwbare energie</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Natuur en milieu | Energie</meta:user-defined>
    <meta:user-defined meta:name="OVERHEIDop.versieInformatie"/>
  </office:meta>
</office:document-meta>
</file>