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625-3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25<text:tab/>Herziening van het Gemeenschappelijk Landbouwbeleid</text:h>
      <text:h text:style-name="ifm_p_font.bold_size.12.26pt_mt.7.52mm_indent.-58.5mm_ifm" text:outline-level="1">28 286<text:tab/>Dierenwelzijn</text:h>
      <text:h text:style-name="ifm_p_font.bold_size.9.06pt_mt.18.8mm_indent.-58.5mm_ifm" text:outline-level="1">Nr. 381
      <text:tab/>BRIEF VAN DE MINISTER VAN LANDBOUW, VISSERIJ, VOEDSELZEKERHEID EN NATUUR</text:h>
      <text:p text:style-name="ifm_p_mt.3.76mm_ifm">Aan de Voorzitter van de Tweede Kamer der Staten-Generaal</text:p>
      <text:p text:style-name="ifm_p_mt.3.76mm_ifm">Den Haag, 7 mei 2026</text:p>
      <text:p text:style-name="ifm_p_mt.3.76mm_ifm">Uw Kamer heeft verzocht om een reactie op door uw Kamer op 30 maart 2026 ontvangen brief van ngo CAS International (2026D16459).</text:p>
      <text:h text:style-name="ifm_p_font.bold_mt.3.76mm_page.keep-with-next_ifm" text:outline-level="1">Fokkers van deze stieren</text:h>
      <text:p text:style-name="ifm_p_mt.3.76mm_ifm">Ik begrijp de zorgen rondom het stierenvechten en de subsidies die via het Gemeenschappelijk Landbouwbeleid (GLB) uitkomen bij deze fokkers van stieren. Het is echter, in het kader van subsidiariteit, een verantwoordelijkheid van de individuele lidstaten om toe te zien dat deze subsidies op verantwoordelijke wijze verstrekt worden. Dat deze subsidies uitkomen bij fokkerijen van dieren die gebruikt kunnen worden voor stierenvechten, ligt dus bij de desbetreffende lidstaat.</text:p>
      <text:h text:style-name="ifm_p_font.bold_mt.3.76mm_page.keep-with-next_ifm" text:outline-level="1">Verantwoording en transparantie</text:h>
      <text:p text:style-name="ifm_p_mt.3.76mm_ifm">De GLB subsidies worden per lidstaat uitgekeerd. Zowel de lidstaat zelf, als de Europese Commissie, houden de verdeling van deze subsidies nauwlettend in de gaten. Transparantie en controleerbaarheid zijn hierin uiteraard van belang, ook in de volgende GLB periode.</text:p>
      <text:h text:style-name="ifm_p_font.bold_mt.3.76mm_page.keep-with-next_ifm" text:outline-level="1">Prioriteiten in het volgende GLB</text:h>
      <text:p text:style-name="ifm_p_mt.3.76mm_ifm">De nationale keuzes voor het volgende GLB, dat binnen het NRP gaat vallen, dienen in samenhang afgewogen te worden, dierenwelzijn wordt daar nadrukkelijk bij betrokk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25, nr. 381<text:tab/><text:page-number text:select-page="current"/></text:p>
      </style:footer>
    </style:master-page>
    <style:master-page xmlns:sdu-fn="http://schema.sdu.nl/2011/07/functions" style:name="Landscape" style:page-layout-name="landscape-margin-text">
      <style:footer>
        <text:p text:style-name="footer">Tweede Kamer, vergaderjaar 2025-2026, 28 625, nr. 38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van het Gemeenschappelijk Landbouwbeleid; Brief regering; Reactie op verzoek commissie over brief CAS International over stierenvechten</dc:title>
    <meta:user-defined meta:name="OVERHEIDop.ParlID/DC.identifier">kst-28625-381</meta:user-defined>
    <meta:user-defined meta:name="OVERHEIDop.ondernummer">381</meta:user-defined>
    <meta:user-defined meta:name="DCTERMS.W3CDTF/DCTERMS.available">2026-05-12</meta:user-defined>
    <meta:user-defined meta:name="OVERHEIDop.KamerstukTypen/DC.type">Brief</meta:user-defined>
    <meta:user-defined meta:name="OVERHEIDop.dossiernummer">28625;28286</meta:user-defined>
    <meta:user-defined meta:name="OVERHEIDop.configuratie">https://repository.officiele-overheidspublicaties.nl/MasterConfiguraties/MC-OEP-Kamerstuk-Web/1.10/xml/MC-OEP-Kamerstuk-Web.xml</meta:user-defined>
    <meta:user-defined meta:name="OVERHEIDop.documenttitel">Reactie op verzoek commissie over brief CAS International over stierenvechten</meta:user-defined>
    <meta:user-defined meta:name="OVERHEIDop.indiener">J. van Essen</meta:user-defined>
    <meta:user-defined meta:name="OVERHEIDop.dossiertitel">Herziening van het Gemeenschappelijk Landbouw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Herziening van het Gemeenschappelijk Landbouwbeleid; Brief regering; Reactie op verzoek commissie over brief CAS International over stierenvech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op.versieInformatie"/>
  </office:meta>
</office:document-meta>
</file>