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479-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479<text:tab/>Rechtspositie van politieke ambtsdragers</text:h>
      <text:h text:style-name="ifm_p_font.bold_size.9.06pt_mt.18.8mm_indent.-58.5mm_ifm" text:outline-level="1">Nr. 99
      <text:tab/>BRIEF VAN DE MINISTER VAN BINNENLANDSE ZAKEN EN KONINKRIJKSRELATIES</text:h>
      <text:p text:style-name="ifm_p_mt.3.76mm_ifm">Aan de Voorzitter van de Tweede Kamer der Staten-Generaal</text:p>
      <text:p text:style-name="ifm_p_mt.3.76mm_ifm">Den Haag, 15 mei 2026</text:p>
      <text:p text:style-name="ifm_p_mt.3.76mm_ifm">Op 10 februari jl. heeft mijn ambtsvoorganger u het advies aangeboden van het Adviescollege rechtspositie politieke ambtsdragers met de titel «Advies herijking arbeidsvoorwaarden politieke ambtsdragers – een gewaardeerd ambt»<text:note text:id="ID-1248188-d40e66" text:note-class="footnote"><text:note-citation text:label="1 ">1</text:note-citation><text:note-body><text:p text:style-name="ifm_p_font.normal_size.6.93pt_mt..5mm_indent.-0.1161in_mleft.0.1161in_ifm">Kamerstukken II 2025/26, 28 479, nr. 98.</text:p></text:note-body></text:note>. In dit document adviseert het college onder andere over een nieuwe vormgeving van het loongebouw van alle politieke ambtsdragers in Nederland.</text:p>
      <text:p text:style-name="ifm_p_mt.3.76mm_ifm">Het kabinet is verplicht binnen drie maanden te reageren op dit advies. Gelet op artikel 24, tweede lid, van de Kaderwet adviescolleges meld ik u hierbij dat de vaststelling van dit kabinetsstandpunt niet binnen deze termijn gaat lukken. Redenen zijn de aard en complexiteit van het onderwerp en de benodigde afstemming. Ik streef ernaar de kabinetsreactie kort na de zomer van 2026 naar u te zenden.</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479, nr. 99<text:tab/><text:page-number text:select-page="current"/></text:p>
      </style:footer>
    </style:master-page>
    <style:master-page xmlns:sdu-fn="http://schema.sdu.nl/2011/07/functions" style:name="Landscape" style:page-layout-name="landscape-margin-text">
      <style:footer>
        <text:p text:style-name="footer">Tweede Kamer, vergaderjaar 2025-2026, 28 479, nr. 9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chtspositie van politieke ambtsdragers; Brief regering; Uitstel kabinetsreactie op het advies van het Adviescollege rechtspositie politieke ambtsdragers met de titel “Advies herijking arbeidsvoorwaarden politieke ambtsdragers – een gewaardeerd ambt”</dc:title>
    <meta:user-defined meta:name="OVERHEIDop.ParlID/DC.identifier">kst-28479-99</meta:user-defined>
    <meta:user-defined meta:name="OVERHEIDop.ondernummer">99</meta:user-defined>
    <meta:user-defined meta:name="DCTERMS.W3CDTF/DCTERMS.available">2026-05-19</meta:user-defined>
    <meta:user-defined meta:name="OVERHEIDop.KamerstukTypen/DC.type">Brief</meta:user-defined>
    <meta:user-defined meta:name="OVERHEIDop.dossiernummer">28479</meta:user-defined>
    <meta:user-defined meta:name="OVERHEIDop.configuratie">https://repository.officiele-overheidspublicaties.nl/MasterConfiguraties/MC-OEP-Kamerstuk-Web/1.10/xml/MC-OEP-Kamerstuk-Web.xml</meta:user-defined>
    <meta:user-defined meta:name="OVERHEIDop.documenttitel">Uitstel kabinetsreactie op het advies van het Adviescollege rechtspositie politieke ambtsdragers met de titel “Advies herijking arbeidsvoorwaarden politieke ambtsdragers – een gewaardeerd ambt”</meta:user-defined>
    <meta:user-defined meta:name="OVERHEIDop.indiener">P.E. Heerma</meta:user-defined>
    <meta:user-defined meta:name="OVERHEIDop.dossiertitel">Rechtspositie van politieke ambtsdrager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Rechtspositie van politieke ambtsdragers; Brief regering; Uitstel kabinetsreactie op het advies van het Adviescollege rechtspositie politieke ambtsdragers met de titel “Advies herijking arbeidsvoorwaarden politieke ambtsdragers – een gewaardeerd amb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OVERHEIDop.versieInformatie"/>
  </office:meta>
</office:document-meta>
</file>