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8325-32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8 325<text:tab/>Bouwregelgeving </text:h>
      <text:h text:style-name="ifm_p_font.bold_size.9.06pt_mt.18.8mm_indent.-58.5mm_ifm" text:outline-level="1">Nr. 323
      <text:tab/>MOTIE VAN HET LID NOBEL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bezwaar- en beroepsprocedures een essentieel onderdeel vormen van de rechtsstaat;</text:p>
      <text:p text:style-name="ifm_p_mt.3.76mm_ifm">constaterende dat sommige bezwaarmakers bezwaarprocedures inzetten met als primair doel een financiële vergoeding af te dwingen voor het intrekken van hun bezwaar;</text:p>
      <text:p text:style-name="ifm_p_mt.3.76mm_ifm">constaterende dat bezwaar- en beroepsprocedures kunnen leiden tot aanzienlijke vertraging van woningbouwprojecten en verdere verergering van de woningnood;</text:p>
      <text:p text:style-name="ifm_p_mt.3.76mm_ifm">overwegende dat het van belang is om enerzijds het fundamentele recht op bezwaar en beroep te beschermen, maar anderzijds oneigenlijk gebruik van procedures tegen te gaan;</text:p>
      <text:p text:style-name="ifm_p_mt.3.76mm_ifm">verzoekt de regering een maatregelenpakket te verkennen waarmee personen die zich aantoonbaar en herhaaldelijk schuldig maken aan misbruik van procesrecht of stelselmatig grote aantallen kennelijk ongegronde bezwaar- en beroepsprocedures tegen ruimtelijke projecten starten, kunnen worden beboet of anderszins kunnen worden gesanctioneerd,</text:p>
      <text:p text:style-name="ifm_p_mt.3.76mm_ifm">en gaat over tot de orde van de dag.</text:p>
      <text:p text:style-name="ifm_p_mt.3.76mm_ifm">Nobel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8 325, nr. 32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8 325, nr. 32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ouwregelgeving; Motie; Motie van het lid Nobel over een maatregelenpakket waarmee personen die zich aantoonbaar schuldig maken aan misbruik van procesrecht of stelselmatig kennelijk ongegronde bezwaar- en beroepsprocedures tegen ruimtelijke projecten starten worden gesanctioneerd</dc:title>
    <meta:user-defined meta:name="OVERHEIDop.ParlID/DC.identifier">kst-28325-323</meta:user-defined>
    <meta:user-defined meta:name="OVERHEIDop.ondernummer">323</meta:user-defined>
    <meta:user-defined meta:name="DCTERMS.W3CDTF/DCTERMS.available">2026-07-03</meta:user-defined>
    <meta:user-defined meta:name="OVERHEIDop.KamerstukTypen/DC.type">Motie</meta:user-defined>
    <meta:user-defined meta:name="OVERHEIDop.dossiernummer">2832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Nobel over een maatregelenpakket waarmee personen die zich aantoonbaar schuldig maken aan misbruik van procesrecht of stelselmatig kennelijk ongegronde bezwaar- en beroepsprocedures tegen ruimtelijke projecten starten worden gesanctioneerd</meta:user-defined>
    <meta:user-defined meta:name="OVERHEIDop.indiener">J.N.J. Nobel</meta:user-defined>
    <meta:user-defined meta:name="OVERHEIDop.dossiertitel">Bouwregelgeving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Bouwregelgeving; Motie; Motie van het lid Nobel over een maatregelenpakket waarmee personen die zich aantoonbaar schuldig maken aan misbruik van procesrecht of stelselmatig kennelijk ongegronde bezwaar- en beroepsprocedures tegen ruimtelijke projecten starten worden gesanctioneer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Economie | Bouwnijverheid</meta:user-defined>
    <meta:user-defined meta:name="OVERHEIDop.versieInformatie"/>
  </office:meta>
</office:document-meta>
</file>